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сколько-улиц-района-закроют-из-за-ремонта"/>Несколько улиц района закроют из-за ремонта<text:bookmark-end text:name="несколько-улиц-района-закроют-из-за-ремонта"/></text:h>
      <text:p text:style-name="First_20_paragraph">29.01.2025</text:p>
      <text:p text:style-name="Text_20_body">29.01.2025</text:p>
      <text:p text:style-name="Text_20_body">Движение транспорта на нескольких улицах в районе изменится. Фото: Анна Быкова, «Вечерняя Москва»</text:p>
      <text:p text:style-name="Text_20_body"><text:line-break/></text:p>
      <text:p text:style-name="Text_20_body">Движение транспорта на некоторых улицах Басманного района ограничат с 30 и 31 января.</text:p>
      <text:p text:style-name="Text_20_body"><text:line-break/></text:p>
      <text:p text:style-name="Text_20_body">В <text:a xlink:type="simple" xlink:href="https://t.me/DtOperativno/20063" office:name=""><text:span text:style-name="Definition">Telegram-канале</text:span></text:a> столичного Департамента транспорта проинформировали население, что с 30 января до 13 марта в период с 1:30 до 5:30 на участках улиц Зябелина и Солянки будет недоступна для движения автотранспорта одна полоса. На улице Солянка в эти же даты и время будут закрыты для использования также одна полоса. Это связано с проведением работ по реконструкции инженерных сетей.</text:p>
      <text:p text:style-name="Text_20_body">Кроме того, на участке Лучникова переулка <text:a xlink:type="simple" xlink:href="https://t.me/DtOperativno/20062" office:name=""><text:span text:style-name="Definition">ограничат</text:span></text:a> движение автотранспорта с 31 января до 30 декабря. Нововведения связаны с проведением работ по ремонту здания. Кроме перекрытия, на территории также не будет доступна парковка. Для удобства водителей, на участке организуют двустороннее движение.</text:p>
      <text:p text:style-name="Text_20_body">Специалисты Департамента рекомендовали заранее планировать маршрут с учетом изменений.</text:p>
      <text:p text:style-name="Text_20_body"><text:line-break/></text:p>
      <text:p text:style-name="Text_20_body">Адрес страницы: <text:a xlink:type="simple" xlink:href="http://basman.mos.ru/presscenter/news/detail/12783733.html" office:name=""><text:span text:style-name="Definition">http://basman.mos.ru/presscenter/news/detail/12783733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4T20:00:05Z</meta:creation-date>
    <dc:date>2025-02-04T20:00:05Z</dc:date>
  </office:meta>
</office:document-meta>
</file>