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ходный-дом-восстановят-в-районе"/>Доходный дом восстановят в районе<text:bookmark-end text:name="доходный-дом-восстановят-в-районе"/></text:h>
      <text:p text:style-name="First_20_paragraph">07.05.2025</text:p>
      <text:p text:style-name="Text_20_body">07.05.2025</text:p>
      <text:p text:style-name="Text_20_body">Дом 1917 года постройки восстановят в районе. Фото: Фонд капитального ремонта многоквартирных домов города Москва</text:p>
      <text:p text:style-name="Text_20_body"><text:line-break/></text:p>
      <text:p text:style-name="Text_20_body">Историческое здание 1917 года постройки восстановят в Басманном районе. Горожанам оно известно, как доходный дом Антонио Монигетти.</text:p>
      <text:p text:style-name="Text_20_body"><text:line-break/></text:p>
      <text:p text:style-name="Text_20_body">На <text:a xlink:type="simple" xlink:href="https://www.mos.ru/news/item/153561073/" office:name=""><text:span text:style-name="Definition">сайте</text:span></text:a> мэра Москвы проинформировали, что строение представляет из себя пятиэтажный многоквартирный жилой дом по адресу: Фурманный переулок, дом №18. Горожанам он известен, как доходный дом Антонио Монигетти.</text:p>
      <text:p text:style-name="Text_20_body">В рамках капремонта обновят фасады, подвал, крышу, а также произведут полную замену инженерных систем. Специалисты восстановят декоративные элементы здания, кирпичную кладку в местах повреждений и расчистят стены. В планах заменить электрическую сеть, трубы центрального отопления, канализации, холодного и горячего водоснабжения.</text:p>
      <text:p text:style-name="Text_20_body">Здание окрасят в исторически верные цвета — «серый янтарь» и «кремово-белый».</text:p>
      <text:p text:style-name="Text_20_body"><text:line-break/></text:p>
      <text:p text:style-name="Text_20_body">Адрес страницы: <text:a xlink:type="simple" xlink:href="http://basman.mos.ru/presscenter/news/detail/12954764.html" office:name=""><text:span text:style-name="Definition">http://basman.mos.ru/presscenter/news/detail/1295476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7T11:25:17Z</meta:creation-date>
    <dc:date>2025-05-07T11:25:17Z</dc:date>
  </office:meta>
</office:document-meta>
</file>