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троль-за-парковками-в-районе-усилили-сотрудники-мади"/>Контроль за парковками в районе усилили сотрудники МАДИ<text:bookmark-end text:name="контроль-за-парковками-в-районе-усилили-сотрудники-мади"/></text:h>
      <text:p text:style-name="First_20_paragraph">29.05.2025</text:p>
      <text:p text:style-name="Text_20_body">29.05.2025</text:p>
      <text:p text:style-name="Text_20_body">Сотрудники МАДИ усилили контроль за парковками на нескольких площадях в районе. Фото: Анна Быкова, «Вечерняя Москва»</text:p>
      <text:p text:style-name="Text_20_body"><text:line-break/></text:p>
      <text:p text:style-name="Text_20_body">В местах Басманного района, где наиболее повышенный процент нарушений правил парковки, с 26 мая инспекторы Московской административной дорожной инспекции увеличили патрулирование.</text:p>
      <text:p text:style-name="Text_20_body"><text:line-break/></text:p>
      <text:p text:style-name="Text_20_body">В Telegram-<text:a xlink:type="simple" xlink:href="https://t.me/DtRoad/48289" office:name=""><text:span text:style-name="Definition">канале</text:span></text:a> Департамента транспорта и развития дорожно-транспортной инфраструктуры города Москвы проинформировали, что под особым вниманием МАДИ: Комсомольская площадь и площадь Курского вокзала.</text:p>
      <text:p text:style-name="Text_20_body">Это нужно для повышения безопасности дорожного движения и пропускной способности магистралей, а также предотвращения аварийных ситуаций и обеспечение беспрепятственного проезда спецтехники.</text:p>
      <text:p text:style-name="Text_20_body">— Усиление контроля на указанных участках позволит снизить аварийность и создавать более комфортные условия движения для всех участников. Напоминаем о необходимости парковаться только в разрешенных местах, — рассказал заместитель мэра Москвы в Правительстве Москвы по вопросам транспорта и промышленности Максим Ликсутов.</text:p>
      <text:p text:style-name="Text_20_body"><text:line-break/></text:p>
      <text:p text:style-name="Text_20_body">Адрес страницы: <text:a xlink:type="simple" xlink:href="http://basman.mos.ru/presscenter/news/detail/12999083.html" office:name=""><text:span text:style-name="Definition">http://basman.mos.ru/presscenter/news/detail/1299908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9T14:42:16Z</meta:creation-date>
    <dc:date>2025-05-29T14:42:16Z</dc:date>
  </office:meta>
</office:document-meta>
</file>