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одд-8-июня-закроют-движение-для-транспорта-на-ряде-бульваров-в-центре-в-связи-с-проведением-фестиваля-ходьбы-и-бега-10-000-шагов."/>ЦОДД: 8 июня закроют движение для транспорта на ряде бульваров в центре в связи с проведением фестиваля ходьбы и бега «10 000 шагов».<text:bookmark-end text:name="цодд-8-июня-закроют-движение-для-транспорта-на-ряде-бульваров-в-центре-в-связи-с-проведением-фестиваля-ходьбы-и-бега-10-000-шагов."/></text:h>
      <text:p text:style-name="First_20_paragraph">05.06.2025</text:p>
      <text:p text:style-name="Text_20_body">С 00:01 8 июня до 05:00 9 июня будет закрыто движение на:</text:p>
      <text:p text:style-name="Text_20_body"><text:line-break/></text:p>
      <text:p text:style-name="Text_20_body">- Гоголевском бульваре (внутренняя сторона) от улицы Волхонка до улицы Знаменка.</text:p>
      <text:p text:style-name="Text_20_body">- Никитском бульваре (внутренняя сторона) от дома 12 по Новинскому бульвару до Большой Никитской улицы.</text:p>
      <text:p text:style-name="Text_20_body">- Тверском бульваре (внутренняя сторона) от Большой Никитской улицы до Тверской улицы.</text:p>
      <text:p text:style-name="Text_20_body">- Страстном бульваре (внутренняя сторона) от Нарышкинского проезда до улицы Петровка.</text:p>
      <text:p text:style-name="Text_20_body">- Петровском бульваре (внутренняя сторона) от улицы Петровка до Крапивенского переулка.</text:p>
      <text:p text:style-name="Text_20_body">- Рождественском бульваре (внутренняя сторона) от улицы Рождественка до улицы Большая Лубянка.</text:p>
      <text:p text:style-name="Text_20_body">- Сретенском бульваре (внутренняя сторона) от улицы Большая Лубянка до Фролова переулка.</text:p>
      <text:p text:style-name="Text_20_body">- Чистопрудном бульваре (внутренняя сторона) от Мясницкой улицы до дома 12, корпус 2 по Чистопрудному бульвару.</text:p>
      <text:p text:style-name="Text_20_body"><text:line-break/></text:p>
      <text:p text:style-name="Text_20_body">Также 7 июня с 00:01 до окончания мероприятия на участках перекрытий будет запрещена парковка.</text:p>
      <text:p text:style-name="Text_20_body"><text:line-break/></text:p>
      <text:p text:style-name="Text_20_body">Будьте внимательны, стройте маршрут заранее. </text:p>
      <text:p text:style-name="Text_20_body"><text:line-break/></text:p>
      <text:p text:style-name="Text_20_body">Дептранс Москвы</text:p>
      <text:p text:style-name="Text_20_body"><text:line-break/></text:p>
      <text:p text:style-name="Text_20_body">Адрес страницы: <text:a xlink:type="simple" xlink:href="http://basman.mos.ru/presscenter/news/detail/13013024.html" office:name=""><text:span text:style-name="Definition">http://basman.mos.ru/presscenter/news/detail/1301302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4T03:32:25Z</meta:creation-date>
    <dc:date>2025-06-14T03:32:25Z</dc:date>
  </office:meta>
</office:document-meta>
</file>