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сколько-строений-с-замковыми-камнями-восстановили-в-районе"/>Несколько строений с замковыми камнями восстановили в районе<text:bookmark-end text:name="несколько-строений-с-замковыми-камнями-восстановили-в-районе"/></text:h>
      <text:p text:style-name="First_20_paragraph">16.06.2025</text:p>
      <text:p text:style-name="Text_20_body">16.06.2025</text:p>
      <text:p text:style-name="Text_20_body">Два дома с замковыми камнями восстановили в районе за 10 лет реализации программы капремонта. Фото: фонд капитального ремонта многоквартирных домов города Москвы</text:p>
      <text:p text:style-name="Text_20_body"><text:line-break/></text:p>
      <text:p text:style-name="Text_20_body">Два дома с замковыми камнями восстановили в Басманном районе в рамках реализации программы капитального ремонта жилого фонда. Всего за 10 лет существования инициативы привели в порядок 150 домов.</text:p>
      <text:p text:style-name="Text_20_body"><text:line-break/></text:p>
      <text:p text:style-name="Text_20_body">На <text:a xlink:type="simple" xlink:href="https://www.mos.ru/news/item/155137073/" office:name=""><text:span text:style-name="Definition">сайте</text:span></text:a> мэра Москвы проинформировали, что строение по адресу: Лялин переулок, дом №14, строение 2, капитально отремонтировали в прошлом году. Здание из себя представляет четырехэтажный многоквартирный жилой дом, который возвели в 1926 году по индивидуальному проекту в стиле неоклассицизма. Фасад декорирован поясами, оконными наличниками, сандриками, лепниной, замковыми камнями и лопатками. В рамках ремонта привели в порядок лицевую часть здания, крышу и произвели замену инженерных систем.</text:p>
      <text:p text:style-name="Text_20_body">В прошлом году также отремонтировали здание, украшенное замковыми камнями, по адресу: улица Покровка, дом №34. Его возвели в начале XIX века, а свой нынешний облик оно приобрело после реконструкции в 1897 году. В рамках капремонта специалисты выполнили ряд работ, включающих восстановление фасада, крыши, подъезда и подвального помещения. Особое внимание уделили обновлению декоративных элементов.</text:p>
      <text:p text:style-name="Text_20_body"><text:line-break/></text:p>
      <text:p text:style-name="Text_20_body">Адрес страницы: <text:a xlink:type="simple" xlink:href="http://basman.mos.ru/presscenter/news/detail/13032887.html" office:name=""><text:span text:style-name="Definition">http://basman.mos.ru/presscenter/news/detail/13032887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6T11:39:11Z</meta:creation-date>
    <dc:date>2025-06-16T11:39:11Z</dc:date>
  </office:meta>
</office:document-meta>
</file>