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вый-этап-строительства-трамвайной-линии-начался-в-районе"/>Новый этап строительства трамвайной линии начался в районе<text:bookmark-end text:name="новый-этап-строительства-трамвайной-линии-начался-в-районе"/></text:h>
      <text:p text:style-name="First_20_paragraph">10.07.2025</text:p>
      <text:p text:style-name="Text_20_body">10.07.2025</text:p>
      <text:p text:style-name="Text_20_body">Стартовал новый этап по устройству трамвайной линии в районе. Фото: Анна Быкова, «Вечерняя Москва»</text:p>
      <text:p text:style-name="Text_20_body"><text:line-break/></text:p>
      <text:p text:style-name="Text_20_body">Специалисты Комплекса городского хозяйства города Москвы начали новый этап устройства трамвайной линии от Комсомольской площади до Чистопрудного бульвара.</text:p>
      <text:p text:style-name="Text_20_body"><text:line-break/></text:p>
      <text:p text:style-name="Text_20_body">Данный участок на проспекте Академика Сахарова соединит существующие трамвайные пути, что поспособствует созданию двух диаметральных трамвайных маршрутов, общая протяженность которых составит примерно 59 километров, проинформировали на <text:a xlink:type="simple" xlink:href="https://www.mos.ru/news/item/156496073/" office:name=""><text:span text:style-name="Definition">сайте</text:span></text:a> мэра Москвы.</text:p>
      <text:p text:style-name="Text_20_body">На сегодняшний день строители прокладывают пути через Садовое кольцо. Работа организована в формате захватки — последовательно, участок за участком. Эксперты уже сделали три полосы на внешней стороне Садового кольца и четыре в центральной части участка. Для проведения работ заняты три полосы на территории.</text:p>
      <text:p text:style-name="Text_20_body">При строительстве применяют технологию бесшовной укладки рельсов на усиленном монолитном основании.</text:p>
      <text:p text:style-name="Text_20_body">Завершить работы на Садовом кольце планируют 15 июля.</text:p>
      <text:p text:style-name="Text_20_body"><text:line-break/></text:p>
      <text:p text:style-name="Text_20_body">Адрес страницы: <text:a xlink:type="simple" xlink:href="http://basman.mos.ru/presscenter/news/detail/13096789.html" office:name=""><text:span text:style-name="Definition">http://basman.mos.ru/presscenter/news/detail/13096789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10T13:25:23Z</meta:creation-date>
    <dc:date>2025-07-10T13:25:23Z</dc:date>
  </office:meta>
</office:document-meta>
</file>