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композитный-кластер-подвел-первые-итоги-года"/>Московский композитный кластер подвел первые итоги года<text:bookmark-end text:name="московский-композитный-кластер-подвел-первые-итоги-года"/></text:h>
      <text:p text:style-name="First_20_paragraph">01.07.2015</text:p>
      <text:p text:style-name="Text_20_body">Региональному инновационному объединению «Московский композитный кластер» (МКК) исполнилось ровно год со дня основания. Первые итоги работы были представлены вице-мэру Москвы, председателю Наблюдательного Совета МКК Наталье Сергуниной на совещании в Московском государственном техническом университете имени Н.Э. Баумана. Также на заседании обсудили Программу внедрения композиционных материалов в столице на 2015-2021 годы.</text:p>
      <text:p text:style-name="Text_20_body">Основная задача, которая сегодня стоит перед этой отраслью - исследования и разработки, а также содействие эффективной коммерциализации объектов интеллектуальной собственности.</text:p>
      <text:p text:style-name="Text_20_body">Инициативу создания МКК поддержали столичный Департамент науки, промышленной политики и предпринимательства и Центр инновационного развития города Москвы.</text:p>
      <text:p text:style-name="Text_20_body">За год региональная отраслевая площадка по консолидации компетенций в области композиционных материалов и изделий из них объединила 108 предприятий и организаций.</text:p>
      <text:p text:style-name="Text_20_body">Реализация Программы позволит создать в Москве не менее 80 современных, экологически безопасных производств композитной отрасли, что позволит увеличить производство композиционных материалов и изделий из них до 9 миллиардов рублей в год. Также в рамках Программы предусмотрены меры по стимулированию спроса продукции из полимерных композиционных материалов, при этом увеличение объемов потребления композитов и изделий из них в Московском регионе должно вырасти в 5 раз — до 50 миллиардов рублей в год, сообщается на официальном сайте <text:a xlink:type="simple" xlink:href="http://www.bmstu.ru/mstu/news/news.html?newsid=2834" office:name=""><text:span text:style-name="Definition">МГТУ</text:span></text:a> имени Баумана. </text:p>
      <text:p text:style-name="Text_20_body"><text:line-break/></text:p>
      <text:p text:style-name="Text_20_body">Адрес страницы: <text:a xlink:type="simple" xlink:href="http://basman.mos.ru/presscenter/news/detail/1975429.html" office:name=""><text:span text:style-name="Definition">http://basman.mos.ru/presscenter/news/detail/197542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14:25:00Z</meta:creation-date>
    <dc:date>2023-10-05T14:25:00Z</dc:date>
  </office:meta>
</office:document-meta>
</file>