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.-проект-градостроительного-межевания-территории-квартала-107"/>Оповещение о проведении публичных слушаний. Проект градостроительного межевания территории квартала № 107<text:bookmark-end text:name="оповещение-о-проведении-публичных-слушаний.-проект-градостроительного-межевания-территории-квартала-107"/></text:h>
      <text:p text:style-name="First_20_paragraph">10.08.2015</text:p>
      <text:p text:style-name="Text_20_body"><text:span text:style-name="T1">ОПОВЕЩЕНИЕ</text:span></text:p>
      <text:p text:style-name="Text_20_body"><text:span text:style-name="T1">о проведении публичных слушаний</text:span></text:p>
      <text:p text:style-name="Text_20_body">На публичные слушания представляется <text:span text:style-name="T1">проект градостроительного межевания территории квартала № 107 Басманного района, ограниченного Сверчковым пер., Потаповским пер., ул. Покровка, Девяткиным пер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03 сентября 2015 года по 10 сентября 2015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01 октября 2015 года в 19:00 час. по адресу: ул. Новая Басманная, д. 37, стр. 1, ком. 216 в здании управы Басманного района.</text:span>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@cao.mos.ru 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a xlink:type="simple" xlink:href="http://yadi.sk/i/WGeI9_r6iNEz8" office:name=""><text:span text:style-name="Definition">Скачать проект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resscenter/news/detail/2063141.html" office:name=""><text:span text:style-name="Definition">http://basman.mos.ru/presscenter/news/detail/2063141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9T21:38:08Z</meta:creation-date>
    <dc:date>2023-06-29T21:38:08Z</dc:date>
  </office:meta>
</office:document-meta>
</file>