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проект-градостроительного-межевания-территории-квартала-1047"/>Оповещение о проведении публичных слушаний. Проект градостроительного межевания территории квартала № 1047<text:bookmark-end text:name="оповещение-о-проведении-публичных-слушаний.-проект-градостроительного-межевания-территории-квартала-1047"/></text:h>
      <text:p text:style-name="First_20_paragraph">13.10.2015</text:p>
      <text:p text:style-name="Text_20_body">На публичные слушания представляется <text:span text:style-name="T1">проект градостроительного межевания территории квартала № 1047 Басманного района, ограниченного Ольховской ул., Нижней Красносельской ул., Елоховским пр., Новорязанской ул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09 ноября 2015 года по 16 ноября 2015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02 декабря 2015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1@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a xlink:type="simple" xlink:href="http://yadi.sk/i/Q1dIUmtHjhtXL" office:name=""><text:span text:style-name="Definition">Скачать проект</text:span></text:a></text:p>
      <text:p text:style-name="Text_20_body"><text:line-break/></text:p>
      <text:p text:style-name="Text_20_body">Адрес страницы: <text:a xlink:type="simple" xlink:href="http://basman.mos.ru/presscenter/news/detail/2223250.html" office:name=""><text:span text:style-name="Definition">http://basman.mos.ru/presscenter/news/detail/222325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47:33Z</meta:creation-date>
    <dc:date>2023-08-23T07:47:33Z</dc:date>
  </office:meta>
</office:document-meta>
</file>