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-проблемы-московского-паркинга-будут-решены"/>Все проблемы московского паркинга будут решены<text:bookmark-end text:name="все-проблемы-московского-паркинга-будут-решены"/></text:h>
      <text:p text:style-name="First_20_paragraph">25.11.2015</text:p>
      <text:p text:style-name="Text_20_body">В Басманном и Красносельском районах столицы 23 ноября состоялись встречи депутатов с представителями Московского паркинга, а так же с представителями центров организации дорожного движения. На этих встречах обсуждалась тему московского паркинга и другие транспортные проблемы.</text:p>
      <text:p text:style-name="Text_20_body">По словам заместителя руководителя Департамента транспорта и развития дорожно-транспортной инфраструктуры Сергея Андрейкина, одной из главных задач Департамента на данный момент является общение с депутатами и местными жителями в целях налаживания взаимопонимания между властью и горожанами.</text:p>
      <text:p text:style-name="Text_20_body">На встречах разбирали конкретные ситуации и места расположения парковок. Например, председатель комиссии по организации выборных мероприятий, местного референдума, публичных слушаний, взаимодействию с общественностью и опросу граждан, общественными объединениями Ирина Макеева рассказала такую ситуацию:</text:p>
      <text:p text:style-name="Text_20_body">- У одной из школ, расположенной в нашем округе, находится бесплатная стоянка. Из-за большого количества машин на стороне учреждения родители не имеют возможность припарковаться и отвести ребенка в школу. А на противоположной стороне от здания школы даже остановка запрещена. То есть, мамы и папы не могут даже на минутку притормозить, чтобы «выгрузить» свое чадо в школу. Местные жители очень просят там платную парковку сделать.</text:p>
      <text:p text:style-name="Text_20_body">В ответ на это, руководитель ЦОДД пояснил, что еще давно было принято решение о создании именно бесплатных парковочных мест у социальных объектов.</text:p>
      <text:p text:style-name="Text_20_body">Напомним, что на днях Правительством Москвы было принято решение направить 100 процентов средств, полученных от платной парковки, будут направлены на благоустройство районов столицы.</text:p>
      <text:p text:style-name="Text_20_body"><text:line-break/></text:p>
      <text:p text:style-name="Text_20_body">Адрес страницы: <text:a xlink:type="simple" xlink:href="http://basman.mos.ru/presscenter/news/detail/2327678.html" office:name=""><text:span text:style-name="Definition">http://basman.mos.ru/presscenter/news/detail/232767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2T23:09:47Z</meta:creation-date>
    <dc:date>2023-08-12T23:09:47Z</dc:date>
  </office:meta>
</office:document-meta>
</file>