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басманного-района-смогут-предлагать-свои-идеи-для-благоустройства-района"/>Жители Басманного района смогут предлагать свои идеи для благоустройства района<text:bookmark-end text:name="жители-басманного-района-смогут-предлагать-свои-идеи-для-благоустройства-района"/></text:h>
      <text:p text:style-name="First_20_paragraph">18.12.2015</text:p>
      <text:p text:style-name="Text_20_body"><text:line-break/></text:p>
      <text:p text:style-name="Text_20_body">Центр организации дорожного движения приобрел 60 новых парконов. Предполагается, что они помогут отслеживать нарушения на новых зонах платной парковки.</text:p>
      <text:p text:style-name="Text_20_body">Зона платной парковки расширится по всей Москве. Исключением не станет и Басманный район Москвы. Платными станут 12 участков улиц: 1-й Ирининский переулок; 2-й Ирининский переулок; 3-й Ирининский переулок; ул. Бакунинская (от пересечения с Третьим транспортным кольцом до пересечения с ул. Гастелло); Балакиревский переулок; улица Большая Почтовая; Налесный переулок; улица Новая Переведеновская; Переведенский переулок; Рабфаковский переулок; улица Фридриха Энгельса; Центросоюзный переулок.</text:p>
      <text:p text:style-name="Text_20_body">Отметим, что средства от платных парковок будут направлены на благоустройство районов Москвы. В 2016 году средства от ремонта платных парковок в Москве будут предоставляться авансом и передаваться в управы районов. Жители могут самостоятельно предлагать свои идеи для благоустройства районов.</text:p>
      <text:p text:style-name="Text_20_body"><text:line-break/></text:p>
      <text:p text:style-name="Text_20_body">Адрес страницы: <text:a xlink:type="simple" xlink:href="http://basman.mos.ru/presscenter/news/detail/2388062.html" office:name=""><text:span text:style-name="Definition">http://basman.mos.ru/presscenter/news/detail/238806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6:03Z</meta:creation-date>
    <dc:date>2023-08-23T08:56:03Z</dc:date>
  </office:meta>
</office:document-meta>
</file>