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ве-бесплатная-парковка-по-воскресеньям-и-праздникам-будет-действовать-постоянно"/>В Москве бесплатная парковка по воскресеньям и праздникам будет действовать постоянно<text:bookmark-end text:name="в-москве-бесплатная-парковка-по-воскресеньям-и-праздникам-будет-действовать-постоянно"/></text:h>
      <text:p text:style-name="First_20_paragraph">22.12.2015</text:p>
      <text:p text:style-name="Text_20_body"><text:line-break/></text:p>
      <text:p text:style-name="Text_20_body">В Москве будет действовать бесплатная парковка по воскресеньям и праздничным. Об этом сообщил мэр Москвы Сергей Собянин по результатам заседания президиума Правительства Москвы.</text:p>
      <text:p text:style-name="Text_20_body">- Мы проводили эксперимент по поводу бесплатной парковки по воскресеньям и праздникам, праздничным дням. Эксперимент показал, что это было правильное решение. Предлагается закрепить эту систему на постоянной основе. Естественно, с 1 по 10 января парковка будет бесплатной, - сказал мэр Москвы Сергей Собянин.</text:p>
      <text:p text:style-name="Text_20_body">Пилотный проект по бесплатной парковке по воскресеньям праздничным дням в платных зонах был запущен весной 2014 года. В декабре 2014 года Сергей Собянин принял решение, что проект необходимо продлить еще на один год. Этот проект носил пробный характер. Несмотря на бесплатные парковки по воскресеньям и праздничным дням, загруженность московских дорог не увеличилась. Таким образом, пилотный проект признали успешным.</text:p>
      <text:p text:style-name="Text_20_body">Постановление вступит в силу с 1 января 2016 года. Таким образом, автомобилисты смогут и в дальнейшем бесплатно оставлять свой автотранспорт на платных городских парковках с 00:00 до 24:00 по воскресеньям; нерабочим праздничным дням; выходным дням (суббота и воскресенье), перенесённым в соответствии с федеральным законом; субботам, следующим за праздничным или выходным днём.</text:p>
      <text:p text:style-name="Text_20_body">В новогодние праздники 2016 года все автолюбители смогут бесплатно пользоваться платными парковками в период с 1 по 10 января.</text:p>
      <text:p text:style-name="Text_20_body">Отметим, что с 26 декабря 2015 года в нескольких районах Москвы будет введена платная парковка. Так, платная парковка появится рядом с 35 станциями метро: «Бабушкинская», «Багратионовская», «Домодедовская», «Коньково», «Марьино», «Медведково», «Новогиреево», «Речной вокзал», «Юго-Западная» и так далее. Платная парковка будет рядом с большими торгово-развлекательными центрами и рядом с другими местами скопления автомобилистов.</text:p>
      <text:p text:style-name="Text_20_body">Стоимость одного часа стоянки составит 40 рублей. Оплатить парковку можно с помощью мобильного приложения «Парковки Москвы», приложения «Яндекс.Парковки», SMS-сообщения, через паркоматы, наличными в терминалах Qiwi или через Qiwi-кошелек.</text:p>
      <text:p text:style-name="Text_20_body"><text:line-break/></text:p>
      <text:p text:style-name="Text_20_body">Адрес страницы: <text:a xlink:type="simple" xlink:href="http://basman.mos.ru/presscenter/news/detail/2394052.html" office:name=""><text:span text:style-name="Definition">http://basman.mos.ru/presscenter/news/detail/2394052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14:26:33Z</meta:creation-date>
    <dc:date>2023-05-19T14:26:33Z</dc:date>
  </office:meta>
</office:document-meta>
</file>