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ложение-парковки-москвы-получило-обновление"/>Приложение «Парковки Москвы» получило обновление<text:bookmark-end text:name="приложение-парковки-москвы-получило-обновление"/></text:h>
      <text:p text:style-name="First_20_paragraph">14.01.2016</text:p>
      <text:p text:style-name="Text_20_body">Приложение «Парковки Москвы» обновили во время новогодних праздников. Сообщается, что после обновления стабильность работы приложения увеличена. Также сервис сможет отправлять автомобилисту уведомления с предложением остановить парковку, если он отъедет на расстояние не менее двух километров. Приложение призвано обеспечить качественную работу парковочных сервисов для пользователей смартфонов.</text:p>
      <text:p text:style-name="Text_20_body">Напомним, что с 26 декабря 2015 года в Москве расширилась зона платных парковок. В частности, и на территории Басманного района Москвы. Платными стали 12 участков улиц: 1-й Ирининский переулок; 2-й Ирининский переулок; 3-й Ирининский переулок; улица Бакунинская; Балакиревский переулок; улица Большая Почтовая; Налесный переулок; улица Новая Переведеновская; Переведенский переулок; Рабфаковский переулок; улица Фридриха Энгельса; Центросоюзный переулок. </text:p>
      <text:p text:style-name="Text_20_body"><text:line-break/></text:p>
      <text:p text:style-name="Text_20_body">Адрес страницы: <text:a xlink:type="simple" xlink:href="http://basman.mos.ru/presscenter/news/detail/2436730.html" office:name=""><text:span text:style-name="Definition">http://basman.mos.ru/presscenter/news/detail/243673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8:49:44Z</meta:creation-date>
    <dc:date>2023-06-10T08:49:44Z</dc:date>
  </office:meta>
</office:document-meta>
</file>