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тные-парковки-улучшили-транспортную-ситуацию"/>Платные парковки улучшили транспортную ситуацию<text:bookmark-end text:name="платные-парковки-улучшили-транспортную-ситуацию"/></text:h>
      <text:p text:style-name="First_20_paragraph">20.01.2016</text:p>
      <text:p text:style-name="Text_20_body">Платные парковки помогли разгрузить улицы Москвы и улучшили движение автомобилей на дорогах.</text:p>
      <text:p text:style-name="Text_20_body">— Введение платной парковки в столице значительно улучшило транспортную ситуацию: жители могут спокойно припарковаться возле домов, офисов и торговых центров, — рассказал сотрудник управы Мещанского района Андрей Зимин.</text:p>
      <text:p text:style-name="Text_20_body">Напомним, что с 26 декабря 2015 года в Басманной районе парковка была введена на 62 участках как внутри Третьего Транспортного Кольца, так и за его пределами. Платные парковки появились на следующих улицах: 1-й Ирининский переулок; 2-й Ирининский переулок; 3-й Ирининский переулок; улица Бакунинская (от пересечения с Третьим транспортным кольцом до пересечения с улицей Гастелло); Балакиревский переулок; улица Большая Почтовая; Налесный переулок; улица Новая Переведеновская; Переведенский переулок; Рабфаковский переулок; улица Фридриха Энгельса; Центросоюзный переулок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resscenter/news/detail/2450821.html" office:name=""><text:span text:style-name="Definition">http://basman.mos.ru/presscenter/news/detail/245082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56Z</meta:creation-date>
    <dc:date>2023-08-23T08:55:56Z</dc:date>
  </office:meta>
</office:document-meta>
</file>