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нструкцию-милютинского-сада-начали-за-счет-платных-парковок"/>Реконструкцию Милютинского сада начали за счет платных парковок<text:bookmark-end text:name="реконструкцию-милютинского-сада-начали-за-счет-платных-парковок"/></text:h>
      <text:p text:style-name="First_20_paragraph">27.01.2016</text:p>
      <text:p text:style-name="Text_20_body">Работы по реконструкции Милютинского сада, которые жители Басманки ждали около десяти лет, удалось начать за счет введения зон платных парковок. Об этом сообщает глава управы Басманного района Елена Пахомова.</text:p>
      <text:p text:style-name="Text_20_body">- За счет платных парковок мы сделали сквер на Хитровской площади, благоустроили дворы на Маросейке, а также начали реконструкцию Милютинского сада, которую жители Басманки ждали десять лет, - подчеркнула Елена Пахомова.</text:p>
      <text:p text:style-name="Text_20_body">По ее словам, доходы, идущие от платного парковочного пространства в Басманном районе, позволили обеспечить районные дворы спортивными площадками и теннисными столами для детей.</text:p>
      <text:p text:style-name="Text_20_body">Напомним, что с 26 декабря 2015 года власти столицы поручили открыть еще больше платных парковок. Зона платной парковки расширилась и на территории Басманного района Москвы. Платными стали 12 участков улиц: 1-й Ирининский переулок; 2-й Ирининский переулок; 3-й Ирининский переулок; улица Бакунинская (от пересечения с Третьим транспортным кольцом до пересечения с улицей Гастелло); Балакиревский переулок; улица Большая Почтовая; Налесный переулок; улица Новая Переведеновская; Переведенский переулок; Рабфаковский переулок; улица Фридриха Энгельса; Центросоюзный переулок.</text:p>
      <text:p text:style-name="Text_20_body"><text:line-break/></text:p>
      <text:p text:style-name="Text_20_body">Адрес страницы: <text:a xlink:type="simple" xlink:href="http://basman.mos.ru/presscenter/news/detail/2471520.html" office:name=""><text:span text:style-name="Definition">http://basman.mos.ru/presscenter/news/detail/247152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54Z</meta:creation-date>
    <dc:date>2023-08-23T08:55:54Z</dc:date>
  </office:meta>
</office:document-meta>
</file>