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лександр-тарасов-район-улучшается-благодаря-платным-парковкам"/>Александр Тарасов: Район улучшается благодаря платным парковкам<text:bookmark-end text:name="александр-тарасов-район-улучшается-благодаря-платным-парковкам"/></text:h>
      <text:p text:style-name="First_20_paragraph">03.02.2016</text:p>
      <text:p text:style-name="Text_20_body">Председатель Молодежной палаты Басманного района Александр Тарасов рассказал о том, какое влияние оказывают платные парковки на процветание района. Об этом сообщает газета «Басманные вести».</text:p>
      <text:p text:style-name="Text_20_body">- Важно понимать, что деньги за платную парковку идут в бюджет того района, в котором она расположена. Эти деньги район вкладывает в благоустройство, основываясь на запросах жителей. С расширением зоны платных парковок увеличиваются поступления в бюджет, а это значит, в районе смогут обустроить и отремонтировать больше детских площадок, парков и других общественных зон, - отметил Александр Тарасов.</text:p>
      <text:p text:style-name="Text_20_body">Он уточнил, что предложить объекты благоустройства и просмотреть отчет по уже проделанным в районе работам можно на официальном сайте управы Басманки. Ранее сообщалось о реконструкции Милютинского сада, которая стала возможна благодаря доходам, идущим от платных парковок.</text:p>
      <text:p text:style-name="Text_20_body"><text:line-break/></text:p>
      <text:p text:style-name="Text_20_body">Адрес страницы: <text:a xlink:type="simple" xlink:href="http://basman.mos.ru/presscenter/news/detail/2488323.html" office:name=""><text:span text:style-name="Definition">http://basman.mos.ru/presscenter/news/detail/2488323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7:44:03Z</meta:creation-date>
    <dc:date>2023-06-19T07:44:03Z</dc:date>
  </office:meta>
</office:document-meta>
</file>