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T2" style:family="text">
      <style:text-properties fo:font-style="italic" fo:font-weight="bold" style:font-style-asian="italic" style:font-style-complex="italic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оповещение-о-проведении-публичных-слушаний.-проект-градостроительного-межевания-территории-квартала-104"/>Оповещение о проведении публичных слушаний. Проект градостроительного межевания территории квартала № 104<text:bookmark-end text:name="оповещение-о-проведении-публичных-слушаний.-проект-градостроительного-межевания-территории-квартала-104"/></text:h>
      <text:p text:style-name="First_20_paragraph">05.02.2016</text:p>
      <text:p text:style-name="Text_20_body">На публичные слушания представляется <text:span text:style-name="T1">проект градостроительного межевания территории квартала № 104 Басманного района, ограниченного Мясницкой ул., Банковским пер., Кривоколенным пер.</text:span></text:p>
      <text:p text:style-name="Text_20_body">Информационные материалы по теме публичных слушаний представлены на экспозиции по адресу: ул. Новая Басманная, д. 37, стр. 1, ком. 119 в здании управы Басманного района.</text:p>
      <text:p text:style-name="Text_20_body"><text:span text:style-name="T1">Экспозиция открыта с 24 февраля 2016 года по 02 марта 2016 года.</text:span></text:p>
      <text:p text:style-name="Text_20_body">Часы работы: по рабочим дням – с 15:00 час. до 19:00 час., суббота – с 11:00 час. до 15:00 час., воскресенье – выходной день. На выставке проводятся консультации по теме публичных слушаний.</text:p>
      <text:p text:style-name="Text_20_body"><text:span text:style-name="T1">Собрание участников публичных слушаний состоится 10 марта 2016 года в 19:00 час.</text:span> по адресу: ул. Новая Басманная, д. 37, стр. 1, ком. 216 в здании управы Басманного района.</text:p>
      <text:p text:style-name="Text_20_body">Время начала регистрации участников – с 18:30 час.</text:p>
      <text:p text:style-name="Text_20_body"><text:span text:style-name="T1">В период проведения публичных слушаний</text:span> участники публичных слушаний имеют право представить свои предложения и замечания по обсуждаемому проекту посредством:</text:p>
      <text:p text:style-name="Text_20_body">- записи предложений и замечаний в период работы экспозиции;</text:p>
      <text:p text:style-name="Text_20_body">- выступления на собрании участников публичных слушаний;</text:p>
      <text:p text:style-name="Text_20_body">- внесения записи в книгу (журнал) регистрации участвующих в собрании участников публичных слушаний;</text:p>
      <text:p text:style-name="Text_20_body">- подачи в ходе собрания письменных предложений и замечаний;</text:p>
      <text:p text:style-name="Text_20_body">- направления в течение недели со дня проведения собрания участников публичных слушаний письменных предложений, замечаний в Окружную комиссию при Правительстве Москвы по вопросам градостроительства, землепользования и застройки в Центральном административном округе.</text:p>
      <text:p text:style-name="Text_20_body"><text:span text:style-name="T1">Номера контактных справочных телефонов Окружной комиссии:</text:span> (499) 763-31-04, (495) 912-51-25.</text:p>
      <text:p text:style-name="Text_20_body"><text:span text:style-name="T1">Почтовый адрес Окружной комиссии:</text:span> 109147, Москва, ул. Марксистская, д. 24.</text:p>
      <text:p text:style-name="Text_20_body"><text:span text:style-name="T1">Электронный адрес Окружной комиссии:</text:span> nisapovaak1@mos.ru <text:span text:style-name="T1">Информационные материалы по проекту размещены на сайтах в Интернете:</text:span> официальный портал префектуры ЦАО (<text:a xlink:type="simple" xlink:href="http://cao.mos.ru/%D1%81%D1%82%D1%80%D0%BE%D0%B8%D1%82%D0%B5%D0%BB%D1%8C%D1%81%D1%82%D0%B2%D0%BE%20%D0%B8%20%D1%80%D0%B5%D0%BA%D0%BE%D0%BD%D1%81%D1%82%D1%80%D1%83%D0%BA%D1%86%D0%B8%D1%8F/%D0%9F%D1%83%D0%B1%D0%BB%D0%B8%D1%87%D0%BD%D1%8B%D0%B5%20%D1%81%D0%BB%D1%83%D1%88%D0%B0%D0%BD%D0%B8%D1%8F/" office:name=""><text:span text:style-name="Definition">http://cao.mos.ru/</text:span></text:a>) и официальный портал управы Басманного района (http://basman.mos.ru).</text:p>
      <text:p text:style-name="Text_20_body"><text:span text:style-name="T2">Комиссия при Правительстве Москвы</text:span></text:p>
      <text:p text:style-name="Text_20_body"><text:span text:style-name="T2">по вопросам градостроительства,</text:span></text:p>
      <text:p text:style-name="Text_20_body"><text:span text:style-name="T2">землепользования и застройки в</text:span></text:p>
      <text:p text:style-name="Text_20_body"><text:span text:style-name="T2">Центральном административном округе</text:span></text:p>
      <text:p text:style-name="Text_20_body"><text:line-break/></text:p>
      <text:p text:style-name="Text_20_body">Адрес страницы: <text:a xlink:type="simple" xlink:href="http://basman.mos.ru/presscenter/news/detail/2494447.html" office:name=""><text:span text:style-name="Definition">http://basman.mos.ru/presscenter/news/detail/2494447.html</text:span></text:a></text:p>
      <text:p text:style-name="Text_20_body"><text:a xlink:type="simple" xlink:href="http://basman.mos.ru" office:name=""><text:span text:style-name="Definition">Управа Басманн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23T07:47:24Z</meta:creation-date>
    <dc:date>2023-08-23T07:47:24Z</dc:date>
  </office:meta>
</office:document-meta>
</file>