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1033"/>Оповещение о проведении публичных слушаний. Проект градостроительного межевания территории квартала № 1033<text:bookmark-end text:name="оповещение-о-проведении-публичных-слушаний.-проект-градостроительного-межевания-территории-квартала-1033"/></text:h>
      <text:p text:style-name="First_20_paragraph">20.03.2016</text:p>
      <text:p text:style-name="Text_20_body">На публичные слушания представляется <text:span text:style-name="T1">проект градостроительного межевания территории квартала № 1033 Басманного района, ограниченного Новой Басманной ул., ул. Александра Лукьянова, Старой Басманной ул., Басманным тупиком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1 марта 2016 года по 28 марта 2016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18 апреля 2016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<text:a xlink:type="simple" xlink:href="http://yadi.sk/i/qRhKEl35qL4zV" office:name=""><text:span text:style-name="Definition">Проект</text:span></text:a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asman.mos.ru/presscenter/news/detail/2623526.html" office:name=""><text:span text:style-name="Definition">http://basman.mos.ru/presscenter/news/detail/262352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31:29Z</meta:creation-date>
    <dc:date>2023-05-30T17:31:29Z</dc:date>
  </office:meta>
</office:document-meta>
</file>