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</office:automatic-styles>
  <office:body>
    <office:text>
      <text:h text:style-name="Heading_20_3" text:outline-level="3"><text:bookmark-start text:name="оповещение-о-проведении-публичных-слушаний.-проект-градостроительного-межевания-территории-квартала-1083"/>Оповещение о проведении публичных слушаний. Проект градостроительного межевания территории квартала № 1083<text:bookmark-end text:name="оповещение-о-проведении-публичных-слушаний.-проект-градостроительного-межевания-территории-квартала-1083"/></text:h>
      <text:p text:style-name="First_20_paragraph">20.03.2016</text:p>
      <text:p text:style-name="Text_20_body">На публичные слушания представляется <text:span text:style-name="T1">проект градостроительного межевания территории квартала № 1083 Басманного района, ограниченного Старокирочным пер., 2-й Бауманской ул., Бригадирским пер., Бауманской ул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21 марта 2016 года по 28 марта 2016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20 апреля 2016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1@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</table:table-cell>
          <table:table-cell table:style-name="TableRowCell" office:value-type="string">
            <text:p text:style-name="Table_20_Contents"><text:a xlink:type="simple" xlink:href="http://yadi.sk/i/06Omp8SlqL5XZ" office:name=""><text:span text:style-name="Definition">Проект</text:span></text:a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asman.mos.ru/presscenter/news/detail/2623547.html" office:name=""><text:span text:style-name="Definition">http://basman.mos.ru/presscenter/news/detail/262354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3:48:17Z</meta:creation-date>
    <dc:date>2023-06-28T03:48:17Z</dc:date>
  </office:meta>
</office:document-meta>
</file>