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асток-кривоколенного-переулка-закроется-до-19-апреля"/>Участок Кривоколенного переулка закроется до 19 апреля<text:bookmark-end text:name="участок-кривоколенного-переулка-закроется-до-19-апреля"/></text:h>
      <text:p text:style-name="First_20_paragraph">04.04.2016</text:p>
      <text:p text:style-name="Text_20_body"><text:line-break/></text:p>
      <text:p text:style-name="Text_20_body">С 4 по 19 апреля будет частично закрыто движение транспортных средств на участке Кривоколенного переулка около дома 10, строение 1. Временные изменения в организации движения связаны с проведением ремонтных работ на газопроводе. Об этом сообщает <text:a xlink:type="simple" xlink:href="https://dt.mos.ru/infocenterall/detail/2704047.html" office:name=""><text:span text:style-name="Definition">информационный центр</text:span></text:a> транспортного комплекса столицы.</text:p>
      <text:p text:style-name="Text_20_body">Известно, что ограничение движения будет проходить поочередно, и коснется оно проезжей части и парковочного пространства.</text:p>
      <text:p text:style-name="Text_20_body">Ранее <text:a xlink:type="simple" xlink:href="https://dt.mos.ru/infocenterall/detail/2683774.html" office:name=""><text:span text:style-name="Definition">сообщалось</text:span></text:a> о перекрытии движения из-за реконструкции газопровода на Сивяковом переулке, дом 3, до улицы Земляной Вал - с 1 по 30 апреля, и на Москворецкой набережной в районе дома 2 - с 14 по 15 мая.</text:p>
      <text:p text:style-name="Text_20_body"><text:line-break/></text:p>
      <text:p text:style-name="Text_20_body">Адрес страницы: <text:a xlink:type="simple" xlink:href="http://basman.mos.ru/presscenter/news/detail/2704414.html" office:name=""><text:span text:style-name="Definition">http://basman.mos.ru/presscenter/news/detail/2704414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8:55:49Z</meta:creation-date>
    <dc:date>2023-08-23T08:55:49Z</dc:date>
  </office:meta>
</office:document-meta>
</file>