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несколько-ночей-трамваи-3-заменят-на-автобусы-3н"/>На несколько ночей трамваи №3 заменят на автобусы №3Н<text:bookmark-end text:name="на-несколько-ночей-трамваи-3-заменят-на-автобусы-3н"/></text:h>
      <text:p text:style-name="First_20_paragraph">06.04.2016</text:p>
      <text:p text:style-name="Text_20_body"><text:line-break/></text:p>
      <text:p text:style-name="Text_20_body">На несколько апрельских ночей трамваи маршрута №3 будут заменены на автобусы №3Н. Связано это будет с проведением ремонтных работ, <text:a xlink:type="simple" xlink:href="http://www.mskagency.ru/materials/2542394?block_mode=iframe" office:name=""><text:span text:style-name="Definition">сообщили</text:span></text:a> в информационном центре транспортного комплекса Москвы.</text:p>
      <text:p text:style-name="Text_20_body">Отмечается, что смена маршрутов произойдет в ночь с 6 на 7 и с 18 на 19 апреля, а также ночью с 11 до 15, с 20 до 22 и в ночь с 26 на 27 апреля.</text:p>
      <text:p text:style-name="Text_20_body">Ранее инфоцентр столичного транспортного комплекса <text:a xlink:type="simple" xlink:href="http://basman.mos.ru/presscenter/news/detail/2704414.html" office:name=""><text:span text:style-name="Definition">сообщал</text:span></text:a> о частичном закрытии движения на участке Кривоколенного переулка около дома 10, строение 1. Ограничение будет действовать с 4 по 19 апреля по причине проведения ремонтных работ на газопроводе.</text:p>
      <text:p text:style-name="Text_20_body"><text:line-break/></text:p>
      <text:p text:style-name="Text_20_body">Адрес страницы: <text:a xlink:type="simple" xlink:href="http://basman.mos.ru/presscenter/news/detail/2716434.html" office:name=""><text:span text:style-name="Definition">http://basman.mos.ru/presscenter/news/detail/271643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47Z</meta:creation-date>
    <dc:date>2023-08-23T08:55:47Z</dc:date>
  </office:meta>
</office:document-meta>
</file>