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единая-россия-добилась-возвращения-льготы-московским-инвалидам-и-чернобыльцам"/>"Единая Россия" добилась возвращения льготы московским инвалидам и чернобыльцам<text:bookmark-end text:name="единая-россия-добилась-возвращения-льготы-московским-инвалидам-и-чернобыльцам"/></text:h>
      <text:p text:style-name="First_20_paragraph">27.04.2016</text:p>
      <text:p text:style-name="Text_20_body"><text:line-break/></text:p>
      <text:p text:style-name="Text_20_body">Депутаты Московской городской Думы приняли окончательную редакцию проекта о расширении льгот по оплате коммунальных услуг для инвалидов.</text:p>
      <text:p text:style-name="Text_20_body">Глава комиссии по социальной политике и трудовым отношениям Михаил Антонцев сказал, что члены партии «Единая Россия» провели много встреч с инвалидами, с семьями, где проживают инвалиды, с чернобыльцами. Обсуждения актуальных проблем инвалидов были непростыми, однако общее решение было принято.</text:p>
      <text:p text:style-name="Text_20_body">- Мэр Москвы Сергей Собянин поддержал инициативу партии и соответствующее ресурсы найдены в московском бюджете. Предлагаю поддержать данные изменения, они крайне важные. Мы устраним снижение социальной поддержки, - добавил Михаил Антонцев.</text:p>
      <text:p text:style-name="Text_20_body">Правительством Москвы уже проработала схема выплат денежных компенсаций, которые будут переведены на счета льготных категорий граждан.</text:p>
      <text:p text:style-name="Text_20_body">Соответствующий документ был подготовлен и внесен в Мосгордуму фракцией партии «Единая Россия». Согласно законопроекту, если федеральным законодательством предусмотрено, что инвалидам, семьям, имеющим детей-инвалидов, гражданам, подвергшимся воздействию радиации, предоставляются меры социальной поддержки по оплате коммунальных услуг исходя из объема потребляемых коммунальных услуг, определенного по показаниям приборов учета, но не более нормативов потребления соответствующих коммунальных услуг, то указанным категориям граждан предоставляются дополнительные меры социальной поддержки за счет средств бюджета Москвы.</text:p>
      <text:p text:style-name="Text_20_body">Размер таких мер социальной поддержки будет составлять 50 процентов платы за объем потребляемых коммунальных услуг, определенный по показаниям приборов учета и превышающий нормативы потребления соответствующих коммунальных услуг. Порядок и условия предоставления указанных мер социальной поддержки будут определяться правительством Москвы.</text:p>
      <text:p text:style-name="Text_20_body">Напомним, что ранее по итогам форума «За равные права и равные возможности» партия «Единая Россия» приняла резолюцию, в которой участники форума просили мэра Москвы Сергея Собянина отменить использование социальных норм потребления электричества, воды и других коммунальных ресурсов при расчете льгот на услуги ЖКХ.</text:p>
      <text:p text:style-name="Text_20_body"><text:line-break/></text:p>
      <text:p text:style-name="Text_20_body">Адрес страницы: <text:a xlink:type="simple" xlink:href="http://basman.mos.ru/presscenter/news/detail/2858943.html" office:name=""><text:span text:style-name="Definition">http://basman.mos.ru/presscenter/news/detail/2858943.html</text:span></text:a></text:p>
      <text:p text:style-name="Text_20_body"><text:a xlink:type="simple" xlink:href="http://basman.mos.ru" office:name=""><text:span text:style-name="Definition">Управа Басманн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3T08:11:56Z</meta:creation-date>
    <dc:date>2023-08-23T08:11:56Z</dc:date>
  </office:meta>
</office:document-meta>
</file>