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здадут-специальные-парковочные-места-для-грузового-транспорта"/>В Москве создадут специальные парковочные места для грузового транспорта<text:bookmark-end text:name="в-москве-создадут-специальные-парковочные-места-для-грузового-транспорта"/></text:h>
      <text:p text:style-name="First_20_paragraph">30.06.2016</text:p>
      <text:p text:style-name="Text_20_body">Представители магазинов, ресторанов и других организаций, работающих в центральной части города, а также автоперевозчики могут подать заявку на организацию мест для погрузки и разгрузки грузовых автомобилей.</text:p>
      <text:p text:style-name="Text_20_body">Предложения необходимо оставлять в специальной форме на Едином транспортном портале. Создание специальных парковочных мест для грузового транспорта облегчит доставку грузов к торговым точкам в центре города и сведет к минимуму нарушения правил парковки. Это повысит безопасность и улучшит движение на городских улицах.</text:p>
      <text:p text:style-name="Text_20_body">В настоящее время на улицах в пределах Садового кольца уже размещены 16 парковок только для грузовых автомобилей. Обозначаются такие местам при помощи дорожных знаков и разметки и имеют маркировку парковочной зоны от № 5000.</text:p>
      <text:p text:style-name="Text_20_body">Целью снижение количества случаев остановки грузовых автотранспортных средств далее первого ряда проезжей части, а также увеличение скорости и удобства доставки грузов к торговым объектам, при этом они должны:</text:p>
      <text:p text:style-name="Text_20_body">Спецпарковки размещаются там, где нет возможности провести погрузочно-разгрузочные работы вне проезжей части (на прилегающей территории или во дворе). Кроме того, предлагаемые места для разгрузки грузовиков должны отвечать ряду критериев.</text:p>
      <text:p text:style-name="Text_20_body">- располагаться на улицах с числом полос для движения не более 2 в каждую сторону;</text:p>
      <text:p text:style-name="Text_20_body">- предназначаться для обслуживания не менее чем 5 торговых объектов, расположенных в пределах шаговой доступности от МРП (не более 100 м в каждую сторону), при этом указанные объекты не должны иметь возможности осуществления погрузочно-разгрузочных работ с дворовой территории или встроенный в здание дебаркадер.</text:p>
      <text:p text:style-name="Text_20_body">Данные места предназначены для размещения всех грузовых автотранспортных средств с разрешенной максимальной массой более 1,5 тонн.</text:p>
      <text:p text:style-name="Text_20_body">Предложения по адресам организации МРП, отвечающим вышеуказанным критериям, в Государственное казенное учреждение города Москвы – Центр организации дорожного движения Правительства Москвы. <text:a xlink:type="simple" xlink:href="http://gucodd.ru/" office:name=""><text:span text:style-name="Definition">http://gucodd.ru/</text:span></text:a></text:p>
      <text:p text:style-name="Text_20_body">.</text:p>
      <text:p text:style-name="Text_20_body">*Справочно</text:p>
      <text:p text:style-name="Text_20_body">Адреса существующих специальных парковочных мест для грузового транспорта:</text:p>
      <text:p text:style-name="Text_20_body">1. Большой Златоустинский переулок, д. 7, стр. 1;</text:p>
      <text:p text:style-name="Text_20_body">2. Лубянский пр., д.15/2;</text:p>
      <text:p text:style-name="Text_20_body">3. Лубянский пр., д.25, стр. 1;</text:p>
      <text:p text:style-name="Text_20_body">4. Чистопрудный бул., д. 15, стр. 1;</text:p>
      <text:p text:style-name="Text_20_body">5. Большая Татарская ул., д. 36;</text:p>
      <text:p text:style-name="Text_20_body">6. Ул. Сретенка, д. 1;</text:p>
      <text:p text:style-name="Text_20_body">7. Улица Кузнецкий Мост, д. 20/6/9, стр. 1;</text:p>
      <text:p text:style-name="Text_20_body">8. Трубная ул., д.26, корп. 1;</text:p>
      <text:p text:style-name="Text_20_body">9. Газетный пер., д. 3;</text:p>
      <text:p text:style-name="Text_20_body">10. Спиридоньевский пер., д. 6;</text:p>
      <text:p text:style-name="Text_20_body">11. Ул. Воронцово Поле, д. 20;</text:p>
      <text:p text:style-name="Text_20_body">12. Ул. Петровка, д. 11;</text:p>
      <text:p text:style-name="Text_20_body">13. Ул. Петровка, д. 17;</text:p>
      <text:p text:style-name="Text_20_body">14. Ул. Петровские Линии, д. 1;</text:p>
      <text:p text:style-name="Text_20_body">15. Гоголевский бул., д. 17, стр. 1;</text:p>
      <text:p text:style-name="Text_20_body">16. Еропкинский пер., д. 11.</text:p>
      <text:p text:style-name="Text_20_body"><text:line-break/></text:p>
      <text:p text:style-name="Text_20_body">Адрес страницы: <text:a xlink:type="simple" xlink:href="http://basman.mos.ru/presscenter/news/detail/3256325.html" office:name=""><text:span text:style-name="Definition">http://basman.mos.ru/presscenter/news/detail/325632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39Z</meta:creation-date>
    <dc:date>2023-08-23T08:55:39Z</dc:date>
  </office:meta>
</office:document-meta>
</file>