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ления-на-материнский-капитал-и-едв-можно-подавать-через-интернет-сайт-пфр"/>Заявления на материнский капитал и ЕДВ можно подавать через интернет-сайт ПФР<text:bookmark-end text:name="заявления-на-материнский-капитал-и-едв-можно-подавать-через-интернет-сайт-пфр"/></text:h>
      <text:p text:style-name="First_20_paragraph">07.07.2016</text:p>
      <text:p text:style-name="Text_20_body">Упрощен доступ к государственным услугам подачи в ПФР заявлений на установление ежемесячной денежной выплаты (ЕДВ), о выдаче сертификата на материнский (семейный) капитал и на распоряжение его средствами. Граждане, проживающие в любом субъекте РФ, теперь могут подавать заявления на официальном интернет-сайте Пенсионного фонда России <text:a xlink:type="simple" xlink:href="http://www.pfrf.ru/" office:name=""><text:span text:style-name="Definition">http://www.pfrf.ru/</text:span></text:a> .</text:p>
      <text:p text:style-name="Text_20_body">После подачи заявления гражданину в течение 5 дней необходимо обратиться в территориальный орган Пенсионного фонда России, куда было направлено электронное заявление, и представить документы личного хранения. Перечни документов для назначения ЕДВ, получения сертификата на материнский капитал и распоряжения его средствами размещены на сайте ПФР в соответствующих разделах. При визите в ПФР гражданам необходимо иметь при себе документ, удостоверяющий личность, и свидетельство обязательного пенсионного страхования (СНИЛС). Пенсионный фонд России рекомендует <text:span text:style-name="T1">запланировать визит в удобное время с помощью электронного сервиса предварительной записи на прием на сайте ПФР.</text:span></text:p>
      <text:p text:style-name="Text_20_body">Сервис подачи заявления о выдаче сертификата на материнский капитал и о распоряжении его средствами предназначен для семей, имеющих двух и более детей. Сервис подачи заявления на установление ЕДВ предназначен для граждан, относящихся к категориям федеральных льготников. Как правило, ЕДВ назначается вместе с пенсией по инвалидности. Этот сервис особенно полезен гражданам, признанным инвалидами, которые обращаются в ПФР за назначением пенсии. Одновременно они получают статус «федерального льготника» и им назначается ЕДВ. Заявление на назначение пенсии и выбор способа доставки также можно подать через сайт Пенсионного фонда.</text:p>
      <text:p text:style-name="Text_20_body">Все услуги, предоставляемые ПФР в электронном виде, и сервисы представлены на сайте Пенсионного фонда по адресу <text:a xlink:type="simple" xlink:href="https://es.pfrf.ru/" office:name=""><text:span text:style-name="Definition">https://es.pfrf.ru/</text:span></text:a> . Здесь есть услуги, которыми можно пользоваться без регистрации, и услуги, требующие подтвержденную учетную запись на едином портале государственных услуг (gosuslugi.ru). Если гражданин уже зарегистрирован на портале, ему необходимо использовать логин и пароль, указанныеим при регистрации. Для удобства граждан во многих клиентских службах Пенсионного фонда России специалисты осуществляют подтверждение учетной записи гражданина, который прошел регистрацию на сайте портала госуслуг.</text:p>
      <text:p text:style-name="Text_20_body"><text:span text:style-name="T1">В настоящее время на официальном сайте Пенсионного фонда России можно:</text:span></text:p>
      <text:p text:style-name="Text_20_body">§ <text:span text:style-name="T1">получить информацию о сформированных пенсионных правах;</text:span></text:p>
      <text:p text:style-name="Text_20_body">§ <text:span text:style-name="T1">получить выписку о состоянии индивидуального лицевого счета;</text:span></text:p>
      <text:p text:style-name="Text_20_body">§ <text:span text:style-name="T1">назначить пенсию, изменить способ ее доставки;</text:span></text:p>
      <text:p text:style-name="Text_20_body">§ <text:span text:style-name="T1">подать заявление о назначении ЕДВ;</text:span></text:p>
      <text:p text:style-name="Text_20_body">§ <text:span text:style-name="T1">получить информацию и заказать справку о размере пенсии и установленных социальных выплатах, а также выписку из федерального регистра лиц, имеющих право на получение социальной помощи;</text:span></text:p>
      <text:p text:style-name="Text_20_body">§ <text:span text:style-name="T1">рассчитать будущую страховую пенсию с учетом сформированных пенсионных прав;</text:span></text:p>
      <text:p text:style-name="Text_20_body">§ <text:span text:style-name="T1">контролировать уплату страховых взносов работодателем;</text:span></text:p>
      <text:p text:style-name="Text_20_body">§ <text:span text:style-name="T1">узнать, кто страховщик по формированию пенсионных накоплений, и многое другое.</text:span></text:p>
      <text:p text:style-name="Text_20_body"><text:span text:style-name="T1">Помимо этого, сайт Пенсионного фонда позволяет </text:span><text:span text:style-name="T2">без регистрации</text:span><text:span text:style-name="T1"> направить обращение в ПФР, записаться на прием, заказать ряд документов.</text:span></text:p>
      <text:p text:style-name="Text_20_body"><text:span text:style-name="T1">А также по адресу: Москва, ул. Большая Якиманка, дом 38. Телефон : 8 499) 238-27-26; 8 (499) 238-17-13. Прием граждан: Пн-Чт.: с 9-00 – 18-00 ( без обеда).</text:span></text:p>
      <text:p text:style-name="Text_20_body"><text:span text:style-name="T1">Пт.: с 9-00 – 16-00 ( без обеда)</text:span></text:p>
      <text:p text:style-name="Text_20_body"><text:line-break/></text:p>
      <text:p text:style-name="Text_20_body">Адрес страницы: <text:a xlink:type="simple" xlink:href="http://basman.mos.ru/presscenter/news/detail/3299216.html" office:name=""><text:span text:style-name="Definition">http://basman.mos.ru/presscenter/news/detail/329921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19:09:01Z</meta:creation-date>
    <dc:date>2023-07-13T19:09:01Z</dc:date>
  </office:meta>
</office:document-meta>
</file>