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асманном-районе-появились-дополнительные-парковки-для-инвалидов"/>В Басманном районе появились дополнительные парковки для инвалидов<text:bookmark-end text:name="в-басманном-районе-появились-дополнительные-парковки-для-инвалидов"/></text:h>
      <text:p text:style-name="First_20_paragraph">26.08.2016</text:p>
      <text:p text:style-name="Text_20_body"><text:line-break/></text:p>
      <text:p text:style-name="Text_20_body">В 2016 году управа Басманного района получила два обращения по установке дополнительных мест для инвалидов, сообщает пресс-служба управы.</text:p>
      <text:p text:style-name="Text_20_body">Обустроено 3 дополнительных парковочных места, где инвалиды могут поставить свой автомобиль. Парковки появились по следующим адресам:</text:p>
      <text:p text:style-name="Text_20_body">улица Фридриха Энгельса дом 21 и Семеновская набережная 3/1, корпуса 4 и 5</text:p>
      <text:p text:style-name="Text_20_body">- По заявкам инвалидов мы устанавливаем знаки: знак 6.6 «парковка» и дополнительная табличка 8.17 «инвалид». Также мы наносим дополнительную дублирующую разметку на асфальт,- комментируют в управе.</text:p>
      <text:p text:style-name="Text_20_body">Видя соответствующие знаки, москвичи все чаще с уважением относятся к таким парковочным местам. А дополнительная разметка помогает лучше рассмотреть парковку для инвалидов.</text:p>
      <text:p text:style-name="Text_20_body"><text:line-break/></text:p>
      <text:p text:style-name="Text_20_body">Адрес страницы: <text:a xlink:type="simple" xlink:href="http://basman.mos.ru/presscenter/news/detail/3616542.html" office:name=""><text:span text:style-name="Definition">http://basman.mos.ru/presscenter/news/detail/361654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34Z</meta:creation-date>
    <dc:date>2023-08-23T08:55:34Z</dc:date>
  </office:meta>
</office:document-meta>
</file>