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дители-смогут-онлайн-обжаловать-штраф-за-парковку"/>Водители смогут онлайн обжаловать штраф за парковку<text:bookmark-end text:name="водители-смогут-онлайн-обжаловать-штраф-за-парковку"/></text:h>
      <text:p text:style-name="First_20_paragraph">07.09.2016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У автовладельцев появилась возможность обжаловать штраф за неоплаченную парковку в электронном виде. </text:p>
      <text:p text:style-name="Text_20_body"><text:line-break/></text:p>
      <text:p text:style-name="Text_20_body">Штраф за неоплаченную парковку, который составляет 2,5 тысячи рублей, выписывает ГКУ «Администратор московского парковочного пространства» (АМПП). На данный момент обжаловать штраф за неоплаченную парковку можно в течение десяти суток с момента получения «письма счастья» с помощью портала «Автокод», функционирующий с 2014 года и предоставляет водителю всю самую важную информацию, сообщает <text:a xlink:type="simple" xlink:href="https://www.mos.ru/news/item/15536073" office:name=""><text:span text:style-name="Definition">официальный сайт мэра Москвы</text:span></text:a>. </text:p>
      <text:p text:style-name="Text_20_body"><text:line-break/></text:p>
      <text:p text:style-name="Text_20_body">На «Автокоде» можно отслеживать статус обращения.  </text:p>
      <text:p text:style-name="Text_20_body"><text:line-break/></text:p>
      <text:p text:style-name="Text_20_body">Напомним, что ранее подать заявление можно было только лично в центре «Московский транспорт» на Старой Басманной улице, теперь автолюбителям не потребуется тратить много времени на оформление обжалования штрафа.</text:p>
      <text:p text:style-name="Text_20_body"><text:line-break/></text:p>
      <text:p text:style-name="Text_20_body">Адрес страницы: <text:a xlink:type="simple" xlink:href="http://basman.mos.ru/presscenter/news/detail/3693951.html" office:name=""><text:span text:style-name="Definition">http://basman.mos.ru/presscenter/news/detail/3693951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8:55:33Z</meta:creation-date>
    <dc:date>2023-08-23T08:55:33Z</dc:date>
  </office:meta>
</office:document-meta>
</file>