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формить-пенсию-теперь-можно-в-88-центрах-госуслуг-мои-документы"/>Оформить пенсию теперь можно в 88 центрах госуслуг «Мои документы»<text:bookmark-end text:name="оформить-пенсию-теперь-можно-в-88-центрах-госуслуг-мои-документы"/></text:h>
      <text:p text:style-name="First_20_paragraph">12.09.2016</text:p>
      <text:p text:style-name="Text_20_body"><text:line-break/></text:p>
      <text:p text:style-name="Text_20_body"><text:line-break/></text:p>
      <text:p text:style-name="Text_20_body"><text:line-break/></text:p>
      <text:p text:style-name="Text_20_body">Количество центров государственных услуг, в которых действует новый удобный сервис для оформления пенсий, увеличилось до 88. Об этом сообщает Государственное бюджетное учреждение города Москвы «Многофункциональные центры предоставления государственных услуг города Москвы». </text:p>
      <text:p text:style-name="Text_20_body"><text:line-break/></text:p>
      <text:p text:style-name="Text_20_body">За две недели число таких центров выросло с 76 до 88. Сотрудники центров государственных услуг вместо специалистов ПФР принимают документы на оформление страховых пенсий.</text:p>
      <text:p text:style-name="Text_20_body"><text:line-break/></text:p>
      <text:p text:style-name="Text_20_body"> Эксперимент касается двух популярных услуг ФР. </text:p>
      <text:p text:style-name="Text_20_body"><text:line-break/></text:p>
      <text:p text:style-name="Text_20_body">Документы можно подать в любой день недели с 8:00 до 20:00 сотрудникам центра госуслуг Басманного района по адресу Центросоюзный переулок дом 13 строение 3.</text:p>
      <text:p text:style-name="Text_20_body"><text:line-break/></text:p>
      <text:p text:style-name="Text_20_body">Адрес страницы: <text:a xlink:type="simple" xlink:href="http://basman.mos.ru/presscenter/news/detail/3727535.html" office:name=""><text:span text:style-name="Definition">http://basman.mos.ru/presscenter/news/detail/3727535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3T08:11:38Z</meta:creation-date>
    <dc:date>2023-08-23T08:11:38Z</dc:date>
  </office:meta>
</office:document-meta>
</file>