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оявятся-кабинеты-вторичной-профилактики-инсультов-и-инфарктов"/>В Москве появятся кабинеты вторичной профилактики инсультов и инфарктов<text:bookmark-end text:name="в-москве-появятся-кабинеты-вторичной-профилактики-инсультов-и-инфарктов"/></text:h>
      <text:p text:style-name="First_20_paragraph">14.09.2016</text:p>
      <text:p text:style-name="Text_20_body"><text:line-break/></text:p>
      <text:p text:style-name="Text_20_body"><text:line-break/></text:p>
      <text:p text:style-name="Text_20_body">В столице ведется активная помощь пациентам с сердечно-сосудистыми заболеваниями. Создаются инфарктная и инсультная сети. В скором времени заработают кабинеты вторичной профилактики инфарктов и инсультов. Об этом сообщает <text:a xlink:type="simple" xlink:href="http://www.mskagency.ru/materials/2587944" office:name=""><text:span text:style-name="Definition">Агентство городских новостей «Москва»</text:span></text:a> со ссылкой на заявление главного кардиолога Елены Васильевой. </text:p>
      <text:p text:style-name="Text_20_body"><text:line-break/></text:p>
      <text:p text:style-name="Text_20_body">До конца года будет запущена инсультная сеть, по аналогии с инфарктной, запущенной ранее. Пострадавших пациентов будут оперативно отвозить в клиники, где им проведут операции. </text:p>
      <text:p text:style-name="Text_20_body"><text:line-break/></text:p>
      <text:p text:style-name="Text_20_body">К февралю 2017 года кабинет вторичной профилактики будет работать в центральной поликлинике каждого округа столицы. Работу там поручено вести самым квалифицированным кардиологам из 46 столичных амбулаторных центров. Прием будет вести врач-кардиолог. Кабинеты оснастят современным оборудованием для диагностики.</text:p>
      <text:p text:style-name="Text_20_body"><text:line-break/></text:p>
      <text:p text:style-name="Text_20_body">Адрес страницы: <text:a xlink:type="simple" xlink:href="http://basman.mos.ru/presscenter/news/detail/3742066.html" office:name=""><text:span text:style-name="Definition">http://basman.mos.ru/presscenter/news/detail/3742066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11:35Z</meta:creation-date>
    <dc:date>2023-08-23T08:11:35Z</dc:date>
  </office:meta>
</office:document-meta>
</file>