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101-центре-мои-документы-можно-оформить-пенсию"/>В 101 центре «Мои документы» можно оформить пенсию<text:bookmark-end text:name="в-101-центре-мои-документы-можно-оформить-пенсию"/></text:h>
      <text:p text:style-name="First_20_paragraph">26.09.2016</text:p>
      <text:p text:style-name="Text_20_body"><text:line-break/></text:p>
      <text:p text:style-name="Text_20_body"><text:line-break/></text:p>
      <text:p text:style-name="Text_20_body">Число центров «Мои документы», в которых осуществляется государственная услуга оформления пенсии, увеличилось. Теперь такой сервис предоставляется в 101 центре государственных услуг Москвы. </text:p>
      <text:p text:style-name="Text_20_body"><text:line-break/></text:p>
      <text:p text:style-name="Text_20_body">За неделю количество центров «Мои документы», предоставляющих возможность оформить пенсию, выросло с 88 до 101. Об этом сообщает <text:a xlink:type="simple" xlink:href="https://www.mos.ru/news/item/16254073" office:name=""><text:span text:style-name="Definition">официальный сайт мэра Москвы</text:span></text:a>.</text:p>
      <text:p text:style-name="Text_20_body"><text:line-break/></text:p>
      <text:p text:style-name="Text_20_body"> С 26 сентября документы на оформление пенсии можно подать в ещё 13 центрах районов Хамовники, Внуково, Очаково-Матвеевское, Тимирязевский, Лианозово, Бибирево, Косино-Ухтомский, Преображенское, Марьино, Некрасовка, Бирюлево Восточное, Москворечье-Сабурово, Московский. </text:p>
      <text:p text:style-name="Text_20_body"><text:line-break/></text:p>
      <text:p text:style-name="Text_20_body">Данную услугу можно оформить в центре «Мои документы» Басманного района по адресу: Центросоюзный переулок дом 13 строение 3. Центр работает с 8:00 до 20:00.</text:p>
      <text:p text:style-name="Text_20_body"><text:line-break/></text:p>
      <text:p text:style-name="Text_20_body">Адрес страницы: <text:a xlink:type="simple" xlink:href="http://basman.mos.ru/presscenter/news/detail/3823023.html" office:name=""><text:span text:style-name="Definition">http://basman.mos.ru/presscenter/news/detail/382302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11:29Z</meta:creation-date>
    <dc:date>2023-08-23T08:11:29Z</dc:date>
  </office:meta>
</office:document-meta>
</file>