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ходы-от-платных-парковок-позволили-улучшить-дворы-района"/>Доходы от платных парковок позволили улучшить дворы района<text:bookmark-end text:name="доходы-от-платных-парковок-позволили-улучшить-дворы-района"/></text:h>
      <text:p text:style-name="First_20_paragraph">12.10.2016</text:p>
      <text:p text:style-name="Text_20_body"><text:line-break/></text:p>
      <text:p text:style-name="Text_20_body"><text:line-break/></text:p>
      <text:p text:style-name="Text_20_body">Средства, собранные с платных парковок столицы, поступают на затраты по благоустройству дворов и улиц районов: здесь меняют асфальт, организовывают детские площадки и зоны для отдыха, проводят комплексное озеленение.</text:p>
      <text:p text:style-name="Text_20_body"><text:line-break/></text:p>
      <text:p text:style-name="Text_20_body"> - Доходы с платных парковок поступают на благоустройство районов Центрального административного округа. На территории Басманного района особенно можно дворы на Мясницкой улицы. Двор обустроили детскими площадками и сделали многое для комфортных прогулок по нему местных жителей, - сообщает муниципальный депутат Басманного района. </text:p>
      <text:p text:style-name="Text_20_body"><text:line-break/></text:p>
      <text:p text:style-name="Text_20_body">Напомним. что объём средств стимулирования управ районов в 2016 году составит 6,2 миллиарда рублей. Два миллиарда 957 миллионов рублей — доходы от платных парковок. Это в два раза больше, чем в 2015 году.</text:p>
      <text:p text:style-name="Text_20_body"><text:line-break/></text:p>
      <text:p text:style-name="Text_20_body">Адрес страницы: <text:a xlink:type="simple" xlink:href="http://basman.mos.ru/presscenter/news/detail/3945306.html" office:name=""><text:span text:style-name="Definition">http://basman.mos.ru/presscenter/news/detail/3945306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8:55:30Z</meta:creation-date>
    <dc:date>2023-08-23T08:55:30Z</dc:date>
  </office:meta>
</office:document-meta>
</file>