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ону-платных-парковок-расширили-в-басманном-районе"/>Зону платных парковок расширили в Басманном районе<text:bookmark-end text:name="зону-платных-парковок-расширили-в-басманном-районе"/></text:h>
      <text:p text:style-name="First_20_paragraph">22.12.2016</text:p>
      <text:p text:style-name="Text_20_body"><text:line-break/></text:p>
      <text:p text:style-name="Text_20_body"><text:line-break/>По приказу заместителя мэра Москвы, руководителя Департамента транспорта и развития дорожно-транспортной инфраструктуры Максима Ликсутова были внесены изменения в организацию дополнительной территориальной зоны платных городских парковок.<text:line-break/><text:line-break/>Дополнительные платные парковки появятся на территории Басманного района.<text:line-break/><text:line-break/>В Басманном районе платные парковки расположат по следующим адресам: Центросоюзный переулок, 35, улица Фридриха Энгельса, 34, улица Новая дорога, 33, Рубцовская набережная, 32 и другие.<text:line-break/><text:line-break/>Напомним, что постановление о платных парковках в столице было утверждено в 2013 году.<text:line-break/><text:line-break/></text:p>
      <text:p text:style-name="Text_20_body"><text:line-break/></text:p>
      <text:p text:style-name="Text_20_body">Адрес страницы: <text:a xlink:type="simple" xlink:href="http://basman.mos.ru/presscenter/news/detail/4502080.html" office:name=""><text:span text:style-name="Definition">http://basman.mos.ru/presscenter/news/detail/450208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04:59:00Z</meta:creation-date>
    <dc:date>2023-07-14T04:59:00Z</dc:date>
  </office:meta>
</office:document-meta>
</file>