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ка-23-миллиона-граждан-воспользовались-услугами-центров-мои-документы"/>Порядка 23 миллиона граждан воспользовались услугами центров «Мои документы»<text:bookmark-end text:name="порядка-23-миллиона-граждан-воспользовались-услугами-центров-мои-документы"/></text:h>
      <text:p text:style-name="First_20_paragraph">24.01.2017</text:p>
      <text:p text:style-name="Text_20_body"><text:line-break/></text:p>
      <text:p text:style-name="Text_20_body">Многофункциональные центры «Мои документы» обслужили за 2016 год порядка 23 миллионов горожан, которые воспользовались услугами социальных учреждений.</text:p>
      <text:p text:style-name="Text_20_body">В 2016 году центры государственных услуг появились в каждом районе Москвы, что способствовало росту горожан, которые пользуются услугами ведомств.</text:p>
      <text:p text:style-name="Text_20_body"><text:a xlink:type="simple" xlink:href="https://icmos.ru/" office:name=""><text:span text:style-name="Definition">Информационный Центр Правительства Москвы</text:span></text:a> отмечает, что в настоящее время в центре можно получить свыше 170 услуг по оформлению документов. Кроме этого, специалисты учреждений зарегистрируют рождение, смерть, установят отцовство, помогут оформить «одним пакетом» пенсию, документы при смене фамилии или при вступлении в права наследства. Обратиться в центр за специализированной помощью можно в любой день недели с 8:00 до 20:00. </text:p>
      <text:p text:style-name="Text_20_body"><text:line-break/></text:p>
      <text:p text:style-name="Text_20_body">Адрес страницы: <text:a xlink:type="simple" xlink:href="http://basman.mos.ru/presscenter/news/detail/4757488.html" office:name=""><text:span text:style-name="Definition">http://basman.mos.ru/presscenter/news/detail/475748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1:58:22Z</meta:creation-date>
    <dc:date>2023-05-20T11:58:22Z</dc:date>
  </office:meta>
</office:document-meta>
</file>