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ядом-с-жилыми-домами-могут-обустроить-парковки-для-скутеров-и-мотоциклов"/>Рядом с жилыми домами могут обустроить парковки для скутеров и мотоциклов<text:bookmark-end text:name="рядом-с-жилыми-домами-могут-обустроить-парковки-для-скутеров-и-мотоциклов"/></text:h>
      <text:p text:style-name="First_20_paragraph">21.03.2017</text:p>
      <text:p text:style-name="Text_20_body"><text:line-break/></text:p>
      <text:p text:style-name="Text_20_body">Дворы жилых домов могут обустроить специальными парковками для владельцев скутеров и мотоциклов. Сообщение об этом поступило 21 марта.</text:p>
      <text:p text:style-name="Text_20_body">Член комиссии столичного парламента по городскому хозяйству и жилищной политике Олег Сорока сообщил, что с каждым годом мотоциклы и скутеры пользуются у горожан все большей популярностью. В связи с этим возникает необходимость оборудования спецпарковок на весенне-летний и осенний сезоны.</text:p>
      <text:p text:style-name="Text_20_body">Часть придомовой территории могут отдать под специальное парковочное пространство, отмечает <text:a xlink:type="simple" xlink:href="http://www.mskagency.ru/materials/2647748?block_mode=iframe" office:name=""><text:span text:style-name="Definition">Агентств</text:span></text:a>о городских новостей «Москва».</text:p>
      <text:p text:style-name="Text_20_body"><text:line-break/></text:p>
      <text:p text:style-name="Text_20_body">Адрес страницы: <text:a xlink:type="simple" xlink:href="http://basman.mos.ru/presscenter/news/detail/5312851.html" office:name=""><text:span text:style-name="Definition">http://basman.mos.ru/presscenter/news/detail/5312851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8:55:16Z</meta:creation-date>
    <dc:date>2023-08-23T08:55:16Z</dc:date>
  </office:meta>
</office:document-meta>
</file>