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ложение-парковки-москвы-скачали-свыше-2-миллионов-человек"/>Приложение «Парковки Москвы» скачали свыше 2 миллионов человек<text:bookmark-end text:name="приложение-парковки-москвы-скачали-свыше-2-миллионов-человек"/></text:h>
      <text:p text:style-name="First_20_paragraph">14.07.2017</text:p>
      <text:p text:style-name="Text_20_body"><text:line-break/></text:p>
      <text:p text:style-name="Text_20_body">Приложение «Парковки Москвы» скачали на свои гаджеты свыше двух миллионов пользователей. Об этом сообщили 13 июля.</text:p>
      <text:p text:style-name="Text_20_body">Наиболее активно приложением пользуются владельцы мобильных устройств на платформе IOS. Количество скачиваний на устройства с этой операционной системой составляет примерно 1,3 миллиона человек. Почти миллиона достигло число скачиваний приложения в системе Android, сообщает информационный <text:a xlink:type="simple" xlink:href="https://icmos.ru/news/49888-poryadka-2-2-mln-avtolyubiteley-skachali-mobilnoe-prilozhenie-parkovki-moskvy/" office:name=""><text:span text:style-name="Definition">портал</text:span></text:a> Правительства Москвы со ссылкой на пресс-службу ГКУ «Администратор московского парковочного пространства.</text:p>
      <text:p text:style-name="Text_20_body">- Сегодня доля электронных платежей через мобильное приложение составляет 80 процентов, - рассказал генеральный директор «АМПП» Александр Гривняк.</text:p>
      <text:p text:style-name="Text_20_body">Мобильное приложение позволяет оплатить парковку, найти стоянку на карте и подобрать наиболее удобный маршрут до оставленного автомобиля. Приложение функционирует с 2012 года.</text:p>
      <text:p text:style-name="Text_20_body"><text:line-break/></text:p>
      <text:p text:style-name="Text_20_body">Адрес страницы: <text:a xlink:type="simple" xlink:href="http://basman.mos.ru/presscenter/news/detail/6459815.html" office:name=""><text:span text:style-name="Definition">http://basman.mos.ru/presscenter/news/detail/645981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08Z</meta:creation-date>
    <dc:date>2023-08-23T08:55:08Z</dc:date>
  </office:meta>
</office:document-meta>
</file>