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15-тысячи-человек-обратилось-за-прошлую-неделю-в-единый-сервисный-центр-по-вопросу-платных-парковок"/>Более 1,5 тысячи человек обратилось за прошлую неделю в единый сервисный центр по вопросу платных парковок<text:bookmark-end text:name="более-15-тысячи-человек-обратилось-за-прошлую-неделю-в-единый-сервисный-центр-по-вопросу-платных-парковок"/></text:h>
      <text:p text:style-name="First_20_paragraph">21.07.2017</text:p>
      <text:p text:style-name="Text_20_body"><text:line-break/></text:p>
      <text:p text:style-name="Text_20_body">Около 1,5 тысячи человек обратились в сервисный центр Басманного района на прошлой неделе по вопросу работы платных парковок в столице. Об этом 19 июля сообщили на едином транспортном портале.</text:p>
      <text:p text:style-name="Text_20_body"><text:line-break/></text:p>
      <text:p text:style-name="Text_20_body">- Вопросы по работе государственного казенного учреждения «Администратор московского парковочного пространства» до сих пор одни из самых популярных тем обращений в сервисные центры, - рассказали в пресс-службе.</text:p>
      <text:p text:style-name="Text_20_body"><text:line-break/></text:p>
      <text:p text:style-name="Text_20_body">Всего за прошлую неделю в сервисные центры обратилось порядка трех тысяч человек, пишет Агентство городских новостей «<text:a xlink:type="simple" xlink:href="http://www.mskagency.ru/materials/2687402?block_mode=iframe" office:name=""><text:span text:style-name="Definition">Москва</text:span></text:a>».</text:p>
      <text:p text:style-name="Text_20_body"><text:line-break/></text:p>
      <text:p text:style-name="Text_20_body">Напомним, что сервисный центр в Басманном районе находится по адресу: улица Старая Басманная, дом №20, корпус 1.</text:p>
      <text:p text:style-name="Text_20_body"><text:line-break/></text:p>
      <text:p text:style-name="Text_20_body">Адрес страницы: <text:a xlink:type="simple" xlink:href="http://basman.mos.ru/presscenter/news/detail/6516194.html" office:name=""><text:span text:style-name="Definition">http://basman.mos.ru/presscenter/news/detail/6516194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7T12:44:25Z</meta:creation-date>
    <dc:date>2023-05-27T12:44:25Z</dc:date>
  </office:meta>
</office:document-meta>
</file>