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кидки-в-ресторанах-и-кафе-получат-владельцы-карт-тройка"/>Скидки в ресторанах и кафе получат владельцы карт «Тройка»<text:bookmark-end text:name="скидки-в-ресторанах-и-кафе-получат-владельцы-карт-тройка"/></text:h>
      <text:p text:style-name="First_20_paragraph">21.08.2017</text:p>
      <text:p text:style-name="Text_20_body">Пластиковый проездной скоро подключат к программе лояльности.</text:p>
      <text:p text:style-name="Text_20_body"><text:line-break/></text:p>
      <text:p text:style-name="Text_20_body">– Карта «Тройка» будет через некоторое время подключена к программе городской лояльности, – проинформировал руководитель Департамента транспорта и развития дорожно-транспортной инфраструктуры столицы Максим Ликсутов во время форума «Территория смыслов на Клязьме» во Владимирской области.</text:p>
      <text:p text:style-name="Text_20_body"><text:line-break/></text:p>
      <text:p text:style-name="Text_20_body">Держателям карт «Тройка» станут доступны скидки в кафе, ресторанах и других общественных местах. Срок введения и размер скидки пока неизвестны.</text:p>
      <text:p text:style-name="Text_20_body"><text:line-break/></text:p>
      <text:p text:style-name="Text_20_body">Сейчас картами «Тройка» владеют 10,5 миллиона человек. Отказ от использования бумажных билетов позволяет экономить Москве около двух миллиардов рублей бюджетных средств ежегодно, <text:a xlink:type="simple" xlink:href="https://www.mos.ru/news/item/28089073/" office:name=""><text:span text:style-name="Definition">сообщается</text:span></text:a> на официальном сайте мэра и Правительства Москвы.</text:p>
      <text:p text:style-name="Text_20_body"><text:line-break/></text:p>
      <text:p text:style-name="Text_20_body">Адрес страницы: <text:a xlink:type="simple" xlink:href="http://basman.mos.ru/presscenter/news/detail/6745282.html" office:name=""><text:span text:style-name="Definition">http://basman.mos.ru/presscenter/news/detail/674528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3:58:13Z</meta:creation-date>
    <dc:date>2023-06-28T03:58:13Z</dc:date>
  </office:meta>
</office:document-meta>
</file>