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ы-басманного-района-стали-призерами-чемпионата-и-первенства-мира-по-косики-каратэ"/>Спортсмены Басманного района стали призерами Чемпионата и Первенства Мира по Косики каратэ<text:bookmark-end text:name="спортсмены-басманного-района-стали-призерами-чемпионата-и-первенства-мира-по-косики-каратэ"/></text:h>
      <text:p text:style-name="First_20_paragraph">15.11.2017</text:p>
      <text:p text:style-name="Text_20_body">Чемпионат и Первенство мира по Косики каратэ состоялся 11 ноября во Дворце спорта «Динамо». Спортсмены Басманного района в сумме завоевали 27 медалей.</text:p>
      <text:p text:style-name="Text_20_body">Воспитанникам из Пушкинской школы удалось заслужить 10 золотых, семь серебряных и две бронзовые награды. Спортсмены Школы на Яузе удостоились четырех золотых, трех серебряных и одной бронзовой медали.</text:p>
      <text:p text:style-name="Text_20_body">– Мы считаем это по праву историческим событием. Данный турнир был включен в программу празднования Года Японии, - рассказал председатель организационно-методического комитета Федерации Косики Каратэ России Олег Эстон.</text:p>
      <text:p text:style-name="Text_20_body">Отметим, что соревнование собрало 600 спортсменов из 23 стран мир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basman.mos.ru/presscenter/news/detail/6976759.html" office:name=""><text:span text:style-name="Definition">http://basman.mos.ru/presscenter/news/detail/6976759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0T06:21:15Z</meta:creation-date>
    <dc:date>2025-01-10T06:21:15Z</dc:date>
  </office:meta>
</office:document-meta>
</file>