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томобильные-парковки-будут-работать-бесплатно-в-районе-во-время-майских-праздников"/>Автомобильные парковки будут работать бесплатно в районе во время майских праздников<text:bookmark-end text:name="автомобильные-парковки-будут-работать-бесплатно-в-районе-во-время-майских-праздников"/></text:h>
      <text:p text:style-name="First_20_paragraph">27.04.2018</text:p>
      <text:p text:style-name="Text_20_body">Москвичи смогут бесплатно воспользоваться парковкой во время майских праздников. Эта возможность будет у горожан 29 и 30 апреля и 1, 2 и 9 мая.</text:p>
      <text:p text:style-name="Text_20_body">Руководитель Департамента транспорта и развития дорожно-транспортной инфраструктуры Москвы Максим Ликсутов рассказал, что сотрудники транспортной службы столицы приняли меры по обеспечению безопасности во время весенних праздников.</text:p>
      <text:p text:style-name="Text_20_body">На <text:a xlink:type="simple" xlink:href="http://parking.mos.ru/news/1058/" office:name=""><text:span text:style-name="Definition">сайте</text:span></text:a> Московского паркинга отметили, что эти изменения были утверждены на заседании президиума Правительства Москвы. Оставить свой автомобиль можно по следующим адресам: улица Казакова, дом 18, строение 3, Денисовский переулок, дом 3/5, Бауманска улица, дом 70, строение 1.</text:p>
      <text:p text:style-name="Text_20_body">Узнать обо всех парковках, которые будут работать бесплатно, можно на <text:a xlink:type="simple" xlink:href="http://parking.mos.ru/" office:name=""><text:span text:style-name="Definition">сайте</text:span></text:a>.</text:p>
      <text:p text:style-name="Text_20_body"><text:line-break/></text:p>
      <text:p text:style-name="Text_20_body">Адрес страницы: <text:a xlink:type="simple" xlink:href="http://basman.mos.ru/presscenter/news/detail/7296728.html" office:name=""><text:span text:style-name="Definition">http://basman.mos.ru/presscenter/news/detail/7296728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4:39Z</meta:creation-date>
    <dc:date>2023-08-23T08:54:39Z</dc:date>
  </office:meta>
</office:document-meta>
</file>