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ую-дорожную-разметку-парковочных-мест-нанесли-в-районе"/>Новую дорожную разметку парковочных мест нанесли в районе<text:bookmark-end text:name="новую-дорожную-разметку-парковочных-мест-нанесли-в-районе"/></text:h>
      <text:p text:style-name="First_20_paragraph">28.04.2018</text:p>
      <text:p text:style-name="Text_20_body">Новую разметку парковочных мест нанесли в районе. Об этом стало известно 27 апреля.</text:p>
      <text:p text:style-name="Text_20_body">— До этого момента автомобили ставили там, где удобно, без соблюдения порядка. Сейчас сотрудники Департамента капитального ремонта выделили машино-места вдоль проезжей части, — сообщил заведующий сектором строительства и имущественно-земельных отношений управы Павел Строев.</text:p>
      <text:p text:style-name="Text_20_body">Он отметил, что оставить свой автомобиль теперь можно на Лубянском проезде, на улице Забелина и по другим адресам.</text:p>
      <text:p text:style-name="Text_20_body">Работы провели в рамках городской программы «Моя улица».</text:p>
      <text:p text:style-name="Text_20_body"><text:line-break/></text:p>
      <text:p text:style-name="Text_20_body">Адрес страницы: <text:a xlink:type="simple" xlink:href="http://basman.mos.ru/presscenter/news/detail/7297671.html" office:name=""><text:span text:style-name="Definition">http://basman.mos.ru/presscenter/news/detail/7297671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8:54:37Z</meta:creation-date>
    <dc:date>2023-08-23T08:54:37Z</dc:date>
  </office:meta>
</office:document-meta>
</file>