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сполняющий-обязанности-главы-управы-района-елена-ежова-встретилась-с-жителями"/>Исполняющий обязанности главы управы района Елена Ежова встретилась с жителями<text:bookmark-end text:name="исполняющий-обязанности-главы-управы-района-елена-ежова-встретилась-с-жителями"/></text:h>
      <text:p text:style-name="First_20_paragraph">19.04.2019</text:p>
      <text:p text:style-name="Text_20_body">Участники обсудили тему: «О подготовке к проведению общегородских благоустроительных работ по приведению в порядок территории района в весенний период».</text:p>
      <text:p text:style-name="Text_20_body">С докладом по теме встречи выступила начальник отдела по вопросам жилищно-коммунального хозяйства и благоустройства Екатерина Хохлова.</text:p>
      <text:p text:style-name="Text_20_body">Она проинформировала жителей района о плане мероприятий, запланированных и проведенных в рамках месячника по благоустройству.</text:p>
      <text:p text:style-name="Text_20_body">Ведутся работы по приведению в порядок дворовых территорий и объектов дорожного хозяйства (обрезка деревьев, ремонт газонов, промывка фасадов и цоколей, ремонт отмосток, ремонт входных групп, ремонт освещения в подъездах, окраска газонного ограждения, ремонт и окраска контейнеров, вывоз мусора и прочие виды работ).</text:p>
      <text:p text:style-name="Text_20_body">В рамках весенних благоустроительных работ будут приведены в порядок все детские и спортивные площадки (207 детских площадок и 26 спортивных площадок).</text:p>
      <text:p text:style-name="Text_20_body">При проведении месячника и общегородских субботников запланировано прогребание 32га. и ремонт 1,1 га. газонов.</text:p>
      <text:p text:style-name="Text_20_body">В рамках субботника 13 апреля высажено 20 деревьев и 110 кустарников.</text:p>
      <text:p text:style-name="Text_20_body">Проведены массовые городские субботники по адресам:</text:p>
      <text:p text:style-name="Text_20_body">- Плетешковский пер., д.5 (парк Филантроп):</text:p>
      <text:p text:style-name="Text_20_body">- Новорязанская ул., вл.29 (Милютинский сквер):</text:p>
      <text:p text:style-name="Text_20_body">- Покровский б-р, вл.10 (Милютинский сад)</text:p>
      <text:p text:style-name="Text_20_body">В которых приняло участие 2312 человек.</text:p>
      <text:p text:style-name="Text_20_body">Также проинформировали жителей о субботнике, который будет проходить 20.04.2019 по следующим адресам:</text:p>
      <text:p text:style-name="Text_20_body">- Старая Басманная, 20, к.5 в 10.00</text:p>
      <text:p text:style-name="Text_20_body">- Площадь Цезаря Куникова (Садовая-Черногрязская) в 11.00</text:p>
      <text:p text:style-name="Text_20_body">- Сад имени Н.Э. Баумана – в 11.00</text:p>
      <text:p text:style-name="Text_20_body">В рамках субботника 20.04.2019 планируется высадка 25 деревьев и 132 кустарников.</text:p>
      <text:p text:style-name="Text_20_body">С сообщением о предстоящих и прошедших мероприятиях выступил глава муниципального округа Басманный Геннадий Аничкин.</text:p>
      <text:p text:style-name="Text_20_body">В конце встречи жители района задали интересующие их вопросы. <text:bookmark text:name="id__GoBack"/></text:p>
      <text:p text:style-name="Text_20_body"><text:line-break/></text:p>
      <text:p text:style-name="Text_20_body">Адрес страницы: <text:a xlink:type="simple" xlink:href="http://basman.mos.ru/presscenter/news/detail/8033694.html" office:name=""><text:span text:style-name="Definition">http://basman.mos.ru/presscenter/news/detail/803369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3:08:36Z</meta:creation-date>
    <dc:date>2023-06-28T03:08:36Z</dc:date>
  </office:meta>
</office:document-meta>
</file>