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езда-мцк-будут-курсировать-с-десятиминутным-интервалом-в-пасхальную-ночь"/>Поезда МЦК будут курсировать с десятиминутным интервалом в пасхальную ночь<text:bookmark-end text:name="поезда-мцк-будут-курсировать-с-десятиминутным-интервалом-в-пасхальную-ночь"/></text:h>
      <text:p text:style-name="First_20_paragraph">25.04.2019</text:p>
      <text:p text:style-name="Text_20_body">Жители столицы в ночь с 27 на 28 апреля смогут воспользоваться Московским центральным кольцом до 02:00. Интервал прибытия поездов с 21:00 сократят.</text:p>
      <text:p text:style-name="Text_20_body">— Составы «Ласточки» будут курсировать каждые десять минут, — прокомментировали в пресс-службе Московской железной дороги.</text:p>
      <text:p text:style-name="Text_20_body">Отметим, что расписание прибытия поездов скорректировали для того, чтобы горожанам было удобно добираться домой после пасхальной службы.</text:p>
      <text:p text:style-name="Text_20_body">На официальном <text:a xlink:type="simple" xlink:href="https://www.mskagency.ru/materials/2884689%20%20%20" office:name=""><text:span text:style-name="Definition">сайте</text:span></text:a> Агентства городских новостей «Москва» уточнили, что помимо МЦК для жителей столицы запустят 159 маршрутов наземного транспорта. Они будут работать до 03:30.</text:p>
      <text:p text:style-name="Text_20_body"><text:line-break/></text:p>
      <text:p text:style-name="Text_20_body">Адрес страницы: <text:a xlink:type="simple" xlink:href="http://basman.mos.ru/presscenter/news/detail/8048106.html" office:name=""><text:span text:style-name="Definition">http://basman.mos.ru/presscenter/news/detail/8048106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8:54:26Z</meta:creation-date>
    <dc:date>2023-08-23T08:54:26Z</dc:date>
  </office:meta>
</office:document-meta>
</file>