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тысячи-человек-воспользовались-услугами-виртуального-оператора-московского-транспорта"/>Более тысячи человек воспользовались услугами виртуального оператора «Московского транспорта»<text:bookmark-end text:name="более-тысячи-человек-воспользовались-услугами-виртуального-оператора-московского-транспорта"/></text:h>
      <text:p text:style-name="First_20_paragraph">23.05.2019</text:p>
      <text:p text:style-name="Text_20_body">Услугами виртуального оператора, который недавно появился в контакт-центре «Московского транспорта», воспользовались более тысячи человек. Данные предоставили 23 мая.</text:p>
      <text:p text:style-name="Text_20_body">— Система искусственного интеллекта поможет узнать местоположение автомобиля. Кроме того, сейчас робота учат отвечать на сложные вопросы, — прокомментировал руководитель общегородского контакт-центра Андрей Савицкий.</text:p>
      <text:p text:style-name="Text_20_body">Как сообщили на официальном <text:a xlink:type="simple" xlink:href="https://www.mos.ru/news/item/55822073/" office:name=""><text:span text:style-name="Definition">сайте</text:span></text:a> мэра Москвы, система искусственного интеллекта поможет горожанам найти автомобиль в два раза быстрее. Для того, чтобы воспользоваться инновационной услугой, нужно позвонить по телефону: +7 (495) 539-54-54.</text:p>
      <text:p text:style-name="Text_20_body"><text:line-break/></text:p>
      <text:p text:style-name="Text_20_body">Адрес страницы: <text:a xlink:type="simple" xlink:href="http://basman.mos.ru/presscenter/news/detail/8102011.html" office:name=""><text:span text:style-name="Definition">http://basman.mos.ru/presscenter/news/detail/8102011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54:22Z</meta:creation-date>
    <dc:date>2023-08-23T08:54:22Z</dc:date>
  </office:meta>
</office:document-meta>
</file>