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дностороннее-движение-запланировали-ввести-в-районе"/>Одностороннее движение запланировали ввести в районе<text:bookmark-end text:name="одностороннее-движение-запланировали-ввести-в-районе"/></text:h>
      <text:p text:style-name="First_20_paragraph">11.06.2019</text:p>
      <text:p text:style-name="Text_20_body">На территории района с 27 июня запланировали ввести одностороннее движение из-за строительства комплекса в центре столицы.</text:p>
      <text:p text:style-name="Text_20_body">Здание возведут около Бригадирского переулка, проинформировали на <text:a xlink:type="simple" xlink:href="https://www.mskagency.ru/materials/2897564" office:name=""><text:span text:style-name="Definition">сайте</text:span></text:a> Агентства городских новостей «Москва».</text:p>
      <text:p text:style-name="Text_20_body">Отметим, что в связи со строительством комплекса на участке дороги от 2-й Бауманской до Бауманской улиц и на промежутке Технического переулка между аналогичными адресами введут одностороннее движение.</text:p>
      <text:p text:style-name="Text_20_body">Напомним, что парковки в столице 12 июня будут бесплатными. Это связанно с празднованием Дня независимости России.</text:p>
      <text:p text:style-name="Text_20_body">Отметим, что бесплатными будут только те стоянки, которые есть в списке городского парковочного пространства.</text:p>
      <text:p text:style-name="Text_20_body"><text:line-break/></text:p>
      <text:p text:style-name="Text_20_body">Адрес страницы: <text:a xlink:type="simple" xlink:href="http://basman.mos.ru/presscenter/news/detail/8146295.html" office:name=""><text:span text:style-name="Definition">http://basman.mos.ru/presscenter/news/detail/814629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53:27Z</meta:creation-date>
    <dc:date>2023-07-19T21:53:27Z</dc:date>
  </office:meta>
</office:document-meta>
</file>