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очные-места-обустроят-в-районе"/>Парковочные места обустроят в районе<text:bookmark-end text:name="парковочные-места-обустроят-в-районе"/></text:h>
      <text:p text:style-name="First_20_paragraph">09.07.2019</text:p>
      <text:p text:style-name="Text_20_body">Для жителей района обустроят новое парковочное место. Работы запланировали на третий квартал 2019 года.</text:p>
      <text:p text:style-name="Text_20_body">—Созданием дополнительных парковочных мест будут заниматься специалисты подрядных организаций. Они починят асфальтовое покрытие, обновят дорожную разметку и знаки. Мы проследим за выполнением поставленных задач, — дала подробный комментарий Елена Анищенкова, инженер отдела благоустройства Государственного бюджетного учреждения «Жилищник».</text:p>
      <text:p text:style-name="Text_20_body">Работы запланировали по адресу: улица Бакунинская, дом 24.</text:p>
      <text:p text:style-name="Text_20_body"><text:line-break/></text:p>
      <text:p text:style-name="Text_20_body">Адрес страницы: <text:a xlink:type="simple" xlink:href="http://basman.mos.ru/presscenter/news/detail/8206657.html" office:name=""><text:span text:style-name="Definition">http://basman.mos.ru/presscenter/news/detail/820665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50:34Z</meta:creation-date>
    <dc:date>2023-07-19T21:50:34Z</dc:date>
  </office:meta>
</office:document-meta>
</file>