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ки-станут-бесплатными-в-день-народного-единства"/>Парковки станут бесплатными в День народного единства<text:bookmark-end text:name="парковки-станут-бесплатными-в-день-народного-единства"/></text:h>
      <text:p text:style-name="First_20_paragraph">28.10.2019</text:p>
      <text:p text:style-name="Text_20_body">Парковки столицы 4 ноября будут бесплатными.</text:p>
      <text:p text:style-name="Text_20_body">Как сообщили на <text:a xlink:type="simple" xlink:href="https://www.mos.ru/news/item/64306073/" office:name=""><text:span text:style-name="Definition">сайте</text:span></text:a> мэра Москвы, это связано с празднованием Дня народного единства. Жители города смогут оставить свою машину на любой улице, которая включена в зону столичного парковочного пространства.</text:p>
      <text:p text:style-name="Text_20_body">Платными останутся стоянки, огороженные шлагбаумами. Эти парковки будут работать в обычном режиме.</text:p>
      <text:p text:style-name="Text_20_body">Автомобилистов Москвы попросили быть внимательными и не оставлять свои транспортные средства в неположенных местах.</text:p>
      <text:p text:style-name="Text_20_body">Отметим, что День народного единства отмечают с 2005 года.</text:p>
      <text:p text:style-name="Text_20_body"><text:line-break/></text:p>
      <text:p text:style-name="Text_20_body">Адрес страницы: <text:a xlink:type="simple" xlink:href="http://basman.mos.ru/presscenter/news/detail/8448432.html" office:name=""><text:span text:style-name="Definition">http://basman.mos.ru/presscenter/news/detail/844843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1:49:15Z</meta:creation-date>
    <dc:date>2023-07-19T21:49:15Z</dc:date>
  </office:meta>
</office:document-meta>
</file>