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воспользовались-велопрокатом-более-пяти-миллионов-раз"/>Москвичи воспользовались велопрокатом более пяти миллионов раз<text:bookmark-end text:name="москвичи-воспользовались-велопрокатом-более-пяти-миллионов-раз"/></text:h>
      <text:p text:style-name="First_20_paragraph">18.11.2019</text:p>
      <text:p text:style-name="Text_20_body">За 2019 год жители столицы более пяти миллионов раз воспользовались городским велопрокатом.</text:p>
      <text:p text:style-name="Text_20_body">Как сообщил руководитель Департамента транспорта и развития дорожно-транспортной инфраструктуры города Москвы Максим Ликсутов, это на 17 процентов больше, чем в 2018-м.</text:p>
      <text:p text:style-name="Text_20_body">Среднее время поездки на велосипеде составило 27 минут. Чаще всего в этом сезоне прокатом пользовались мужчины.</text:p>
      <text:p text:style-name="Text_20_body">На <text:a xlink:type="simple" xlink:href="https://vm.ru/news/763401-polzovateli-stolichnogo-veloprokata-sovershili-rekordnoe-chislo-poezdok-v-2019-godu" office:name=""><text:span text:style-name="Definition">сайте</text:span></text:a> газеты «Вечерняя Москва» отметили, что сегодня жителям столицы доступны около 530 станций и более пяти тысяч велосипедов. В 2019 году сезон проката стартовал 25 апрел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resscenter/news/detail/8497636.html" office:name=""><text:span text:style-name="Definition">http://basman.mos.ru/presscenter/news/detail/8497636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1:48:25Z</meta:creation-date>
    <dc:date>2023-07-19T21:48:25Z</dc:date>
  </office:meta>
</office:document-meta>
</file>