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здничное-мероприятие-организуют-в-саду-имени-баумана"/>Праздничное мероприятие организуют в саду имени Баумана<text:bookmark-end text:name="праздничное-мероприятие-организуют-в-саду-имени-баумана"/></text:h>
      <text:p text:style-name="First_20_paragraph">26.12.2019</text:p>
      <text:p text:style-name="Text_20_body">На ледовой площадке сада имени Николая Баумана 28 и 29 декабря проведут развлекательное мероприятие для детей и родителей.</text:p>
      <text:p text:style-name="Text_20_body">Праздничное представление подготовили в рамках новогодней программы для жителей района. Мальчикам и девочкам предложат нарядиться в костюмы сказочных персонажей, сообщили на официальном <text:a xlink:type="simple" xlink:href="http://sadbaumana.ru/life-in-the-garden/announcements-and-news/2019/541-prednovogodnij-karnaval-v-sadu" office:name=""><text:span text:style-name="Definition">сайте</text:span></text:a> зоны отдыха.</text:p>
      <text:p text:style-name="Text_20_body">Для детей организуют мастер-классы по фигурному катанию с участием профессиональных спортсменов.</text:p>
      <text:p text:style-name="Text_20_body">Еще всем желающим покажут шоу-программу под названием «Белый лес» в исполнении приглашенных артистов.</text:p>
      <text:p text:style-name="Text_20_body">Начало в 13:00.</text:p>
      <text:p text:style-name="Text_20_body"><text:line-break/></text:p>
      <text:p text:style-name="Text_20_body">Адрес страницы: <text:a xlink:type="simple" xlink:href="http://basman.mos.ru/presscenter/news/detail/8594314.html" office:name=""><text:span text:style-name="Definition">http://basman.mos.ru/presscenter/news/detail/8594314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7:59:40Z</meta:creation-date>
    <dc:date>2023-08-23T07:59:40Z</dc:date>
  </office:meta>
</office:document-meta>
</file>