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ждественскую-программу-организовали-в-центре-эстетического-воспитания-детей"/>Рождественскую программу организовали в Центре эстетического воспитания детей<text:bookmark-end text:name="рождественскую-программу-организовали-в-центре-эстетического-воспитания-детей"/></text:h>
      <text:p text:style-name="First_20_paragraph">26.12.2019</text:p>
      <text:p text:style-name="Text_20_body">Сотрудники Центра эстетического воспитания детей 24 декабря провели развлекательную программу под названием Merry Christmas для маленьких ребят.</text:p>
      <text:p text:style-name="Text_20_body">Дети приняли участие в красочном мероприятии, приуроченном к новогодним и рождественским праздникам. Организаторы подготовили программу в рамках курса по изучению иностранных языков, сообщили на официальном <text:a xlink:type="simple" xlink:href="https://cevdcao.mskobr.ru/novosti/novyj_god_v_step_byyy_step/" office:name=""><text:span text:style-name="Definition">сайте</text:span></text:a> Центра эстетического воспитания.</text:p>
      <text:p text:style-name="Text_20_body">Для мальчиков и девочек организовали многочисленные конкурсы и викторины. Еще ребятам показали костюмированное представление под названием «Проделки Свинки и волшебный пудинг».</text:p>
      <text:p text:style-name="Text_20_body"><text:line-break/></text:p>
      <text:p text:style-name="Text_20_body">Адрес страницы: <text:a xlink:type="simple" xlink:href="http://basman.mos.ru/presscenter/news/detail/8594359.html" office:name=""><text:span text:style-name="Definition">http://basman.mos.ru/presscenter/news/detail/859435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9:37Z</meta:creation-date>
    <dc:date>2023-08-23T07:59:37Z</dc:date>
  </office:meta>
</office:document-meta>
</file>