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лейболисты-из-университета-имени-баумана-поедут-на-чемпионат-россии"/>Волейболисты из университета имени Баумана поедут на чемпионат России<text:bookmark-end text:name="волейболисты-из-университета-имени-баумана-поедут-на-чемпионат-россии"/></text:h>
      <text:p text:style-name="First_20_paragraph">18.03.2020</text:p>
      <text:p text:style-name="Text_20_body">Студенты из Московского государственного технического университета имени Николая Баумана с 19 по 22 марта покажут свои силы на чемпионате России по волейболу.</text:p>
      <text:p text:style-name="Text_20_body">Сборная образовательного учреждения примет участие в состязаниях в категории Высшая лига «А».</text:p>
      <text:p text:style-name="Text_20_body">Команда МГТУ 19 и 21 марта сыграет с соперниками из Тюменской области, а 20 и 22 марта — с ребятами из Оренбурга, сообщили на официальном <text:a xlink:type="simple" xlink:href="https://www.bmstu.ru/mstu/news/news.html?newsid=6866" office:name=""><text:span text:style-name="Definition">сайте</text:span></text:a> учебного заведения.</text:p>
      <text:p text:style-name="Text_20_body">Отметим, что игры 19, 20 и 21 марта начнутся в 18:00. Последний матч, 22 марта, стартует в 17:00.<text:line-break/></text:p>
      <text:p text:style-name="Text_20_body"><text:line-break/></text:p>
      <text:p text:style-name="Text_20_body">Адрес страницы: <text:a xlink:type="simple" xlink:href="http://basman.mos.ru/presscenter/news/detail/8767283.html" office:name=""><text:span text:style-name="Definition">http://basman.mos.ru/presscenter/news/detail/8767283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3T10:43:11Z</meta:creation-date>
    <dc:date>2023-08-23T10:43:11Z</dc:date>
  </office:meta>
</office:document-meta>
</file>