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ипарковать-автомобиль-в-праздничные-дни-можно-будет-бесплатно"/>Припарковать автомобиль в праздничные дни можно будет бесплатно<text:bookmark-end text:name="припарковать-автомобиль-в-праздничные-дни-можно-будет-бесплатно"/></text:h>
      <text:p text:style-name="First_20_paragraph">09.06.2020</text:p>
      <text:p text:style-name="Text_20_body">В честь празднования Дня России в Москве 12 и 13 июня водителям предоставят бесплатные парковочные места.</text:p>
      <text:p text:style-name="Text_20_body">Оставить личный транспорт в выходные можно будет на любой улице города без оплаты. Парковки со шлагбаумами будут функционировать в обычном режиме, проинформировали на официальном <text:a xlink:type="simple" xlink:href="https://www.mskagency.ru/materials/3011519" office:name=""><text:span text:style-name="Definition">сайте </text:span></text:a>Агентства городских новостей «Москва».</text:p>
      <text:p text:style-name="Text_20_body">Подчеркнем, что жителей столичного региона попросили не совершать без необходимости поездки в выходные дни и стараться избегать большого скопления людей.</text:p>
      <text:p text:style-name="Text_20_body">Парковочные места для медиков по-прежнему бесплатные.</text:p>
      <text:p text:style-name="Text_20_body"><text:line-break/></text:p>
      <text:p text:style-name="Text_20_body">Адрес страницы: <text:a xlink:type="simple" xlink:href="http://basman.mos.ru/presscenter/news/detail/8956608.html" office:name=""><text:span text:style-name="Definition">http://basman.mos.ru/presscenter/news/detail/8956608.html</text:span></text:a></text:p>
      <text:p text:style-name="Text_20_body"><text:a xlink:type="simple" xlink:href="http://basman.mos.ru" office:name=""><text:span text:style-name="Definition">Управа Басман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9T21:45:26Z</meta:creation-date>
    <dc:date>2023-07-19T21:45:26Z</dc:date>
  </office:meta>
</office:document-meta>
</file>